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4f751" style:family="table">
      <style:table-properties style:rel-width="100" table:align="center"/>
    </style:style>
    <style:style style:name="34f751.0" style:family="table-column">
      <style:table-column-properties style:column-width="9.70cm"/>
    </style:style>
    <style:style style:name="34f751.1" style:family="table-column">
      <style:table-column-properties style:column-width="7.94cm"/>
    </style:style>
    <style:style style:name="ddce0a" style:family="table">
      <style:table-properties style:rel-width="100" table:align="center"/>
    </style:style>
    <style:style style:name="ddce0a.0" style:family="table-column">
      <style:table-column-properties style:column-width="17.64cm"/>
    </style:style>
    <style:style style:name="c4da9c" style:family="table">
      <style:table-properties style:rel-width="100" table:align="center"/>
    </style:style>
    <style:style style:name="c4da9c.0" style:family="table-column">
      <style:table-column-properties style:column-width="11.47cm"/>
    </style:style>
    <style:style style:name="c4da9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4f751" table:style-name="34f751">
          <table:table-column table:style-name="34f751.0"/>
          <table:table-column table:style-name="34f751.1"/>
          <table:table-row>
            <table:table-cell office:value-type="string">
              <text:p text:style-name="IM1"><draw:frame draw:style-name="fr1" draw:name="34884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dce0a" table:style-name="ddce0a">
          <table:table-column table:style-name="ddce0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7/1976</text:span></text:p>
        <text:p text:style-name="P3_InstBodyJustified"><text:span text:style-name="T3">Ano 1976 · Data 27/09/1976 · Status EM VIGOR</text:span></text:p>
        <text:p text:style-name="P4_InstBodyJustified"><text:span text:style-name="T4">Ementa: DISPÕE SOBRE A CONCESSÃO DE INSÍGNIA DE HONRA AO MÉRITO AO DR. GUMERCINDO HERNANDES MORALES.</text:span></text:p>
        <text:p text:style-name="P5_InstBodyJustified"><text:span text:style-name="T5">DECRETO LEGISLATIVO Nº 7, DE 27 DE SETEMBRO DE 1976</text:span></text:p>
        <text:p text:style-name="P6_InstBodyJustified"><text:span text:style-name="T6">(DISPÕE SOBRE A CONCESSÃO DE INSÍGNIA DE HONRA AO MÉRITO AO DR. GUMERCINDO HERNANDES MORALES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5/76, que se refere ao processo nº 394 de 1976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/text:span><text:span text:style-name="T13"><text:s/>Fica concedido ao Sr. Dr. Gumercin do Hernandes Morales, a insígnia de Honra ao Mérito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marcada, conforme os termos da<text:s/></text:span><text:a xlink:type="simple" xlink:href="https://pesquisadeleis.com.br/sp/votuporanga/legislacao/38187/lei-ordinaria-968-dispoe-sobre-suplementacao-de-verba-orcamentaria">Resolução nº 9/68, de 22/04/1968</text:a><text:span text:style-name="T16">.</text:span></text:p>
        <text:p text:style-name="P23"><text:span text:style-name="T17">Art. 2º</text:span><text:span text:style-name="T18"><text:s/>Este decreto legislativo entrará / em vigor na data de sua publicação, revogadas as disposições em contrário.</text:span></text:p>
        <text:p text:style-name="P26"><text:span text:style-name="T19">Sala das Sessões, aos 27 de setembro de 1976.</text:span></text:p>
        <text:p text:style-name="P28"><text:span text:style-name="T20">Dr. D.S. Viana Filho</text:span></text:p>
        <text:p text:style-name="P30"><text:span text:style-name="T21">Presidente</text:span></text:p>
        <text:p text:style-name="P32"><text:span text:style-name="T22">Publicado e registrado na Secretaria da Câmara Municipal de Votuporanga, aos 27 de setembro de 1976.</text:span></text:p>
        <text:p text:style-name="P34"><text:span text:style-name="T23">Hugo Xavier da Silva</text:span></text:p>
        <text:p text:style-name="P36"><text:span text:style-name="T24">Chefe de Gabinete</text:span></text:p>
        <text:p text:style-name="Standard"/>
        <table:table table:name="c4da9c" table:style-name="c4da9c">
          <table:table-column table:style-name="c4da9c.0"/>
          <table:table-column table:style-name="c4da9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58</text:span></text:p>
            </table:table-cell>
            <table:table-cell office:value-type="string">
              <text:p><text:span>Gerado em 23/08/2026 14:1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4f751" style:family="table">
      <style:table-properties style:rel-width="100" table:align="center"/>
    </style:style>
    <style:style style:name="34f751.0" style:family="table-column">
      <style:table-column-properties style:column-width="9.70cm"/>
    </style:style>
    <style:style style:name="34f751.1" style:family="table-column">
      <style:table-column-properties style:column-width="7.94cm"/>
    </style:style>
    <style:style style:name="ddce0a" style:family="table">
      <style:table-properties style:rel-width="100" table:align="center"/>
    </style:style>
    <style:style style:name="ddce0a.0" style:family="table-column">
      <style:table-column-properties style:column-width="17.64cm"/>
    </style:style>
    <style:style style:name="c4da9c" style:family="table">
      <style:table-properties style:rel-width="100" table:align="center"/>
    </style:style>
    <style:style style:name="c4da9c.0" style:family="table-column">
      <style:table-column-properties style:column-width="11.47cm"/>
    </style:style>
    <style:style style:name="c4da9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7:12:18.000</dc:date>
    <meta:generator>PHPWord</meta:generator>
    <meta:initial-creator/>
    <meta:creation-date>2026-08-23T17:12:18.000</meta:creation-date>
    <meta:keyword/>
    <meta:user-defined meta:name="Category"/>
    <meta:user-defined meta:name="Company"/>
    <meta:user-defined meta:name="Manager"/>
  </office:meta>
</office:document-meta>
</file>