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5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6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7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8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31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weight="bold" style:font-weight-asian="bold"/>
    </style:style>
    <style:style style:name="P34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weight="bold" style:font-weight-asian="bold"/>
    </style:style>
    <style:style style:name="P37" style:family="paragraph" style:parent-style-name="Normal">
      <style:paragraph-properties/>
    </style:style>
    <style:style style:name="T25" style:family="text">
      <style:text-properties style:font-name="Arial" style:font-name-complex="Arial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both"/>
    </style:style>
    <style:style style:name="T26" style:family="text">
      <style:text-properties style:font-name="Arial" style:font-name-complex="Arial" fo:font-weight="bold" style:font-weight-asian="bold"/>
    </style:style>
    <style:style style:name="P40" style:family="paragraph" style:parent-style-name="Normal">
      <style:paragraph-properties/>
    </style:style>
    <style:style style:name="T27" style:family="text">
      <style:text-properties style:font-name="Arial" style:font-name-complex="Arial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5" style:family="paragraph" style:parent-style-name="Normal">
      <style:paragraph-properties/>
    </style:style>
    <style:style style:name="P46" style:family="paragraph" style:parent-style-name="Normal">
      <style:paragraph-properties fo:text-align="center"/>
    </style:style>
    <style:style style:name="T30" style:family="text">
      <style:text-properties style:font-name="Arial" style:font-name-complex="Arial" fo:font-style="italic" style:font-style-asian="italic" style:font-style-complex="italic"/>
    </style:style>
    <style:style style:name="P47" style:family="paragraph" style:parent-style-name="Normal">
      <style:paragraph-properties/>
    </style:style>
    <style:style style:name="P48" style:family="paragraph" style:parent-style-name="Normal">
      <style:paragraph-properties fo:text-align="both"/>
    </style:style>
    <style:style style:name="T31" style:family="text">
      <style:text-properties style:font-name="Arial" style:font-name-complex="Arial" fo:font-style="italic" style:font-style-asian="italic" style:font-style-complex="italic"/>
    </style:style>
    <style:style style:name="P49" style:family="paragraph" style:parent-style-name="Normal">
      <style:paragraph-properties/>
    </style:style>
    <style:style style:name="P50" style:family="paragraph" style:parent-style-name="Normal">
      <style:paragraph-properties fo:text-align="center"/>
    </style:style>
    <style:style style:name="T3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51" style:family="paragraph" style:parent-style-name="Normal">
      <style:paragraph-properties/>
    </style:style>
    <style:style style:name="P52" style:family="paragraph" style:parent-style-name="Normal">
      <style:paragraph-properties fo:text-align="center"/>
    </style:style>
    <style:style style:name="T33" style:family="text">
      <style:text-properties style:font-name="Arial" style:font-name-complex="Arial" fo:font-style="italic" style:font-style-asian="italic" style:font-style-complex="italic"/>
    </style:style>
    <style:style style:name="P53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7b84a3" style:family="table">
      <style:table-properties style:rel-width="100" table:align="center"/>
    </style:style>
    <style:style style:name="7b84a3.0" style:family="table-column">
      <style:table-column-properties style:column-width="9.70cm"/>
    </style:style>
    <style:style style:name="7b84a3.1" style:family="table-column">
      <style:table-column-properties style:column-width="7.94cm"/>
    </style:style>
    <style:style style:name="b9e14e" style:family="table">
      <style:table-properties style:rel-width="100" table:align="center"/>
    </style:style>
    <style:style style:name="b9e14e.0" style:family="table-column">
      <style:table-column-properties style:column-width="17.64cm"/>
    </style:style>
    <style:style style:name="27202e" style:family="table">
      <style:table-properties style:rel-width="100" table:align="center"/>
    </style:style>
    <style:style style:name="27202e.0" style:family="table-column">
      <style:table-column-properties style:column-width="11.47cm"/>
    </style:style>
    <style:style style:name="27202e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7b84a3" table:style-name="7b84a3">
          <table:table-column table:style-name="7b84a3.0"/>
          <table:table-column table:style-name="7b84a3.1"/>
          <table:table-row>
            <table:table-cell office:value-type="string">
              <text:p text:style-name="IM1"><draw:frame draw:style-name="fr1" draw:name="8b69c0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b9e14e" table:style-name="b9e14e">
          <table:table-column table:style-name="b9e14e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6/1976</text:span></text:p>
        <text:p text:style-name="P3_InstBodyJustified"><text:span text:style-name="T3">Ano 1976 · Data 13/09/1976 · Status EM VIGOR</text:span></text:p>
        <text:p text:style-name="P4_InstBodyJustified"><text:span text:style-name="T4">Ementa: DISPÕE SOBRE FIXAÇÃO DO SUBSIDIO E VERBA DE REPRESENTAÇÃO DO SENHOR PREFEITO MUNICIPAL E VICE-PREFEITO.</text:span></text:p>
        <text:p text:style-name="P5_InstBodyJustified"><text:span text:style-name="T5">DECRETO LEGISLATIVO Nº 6, DE 13 DE SETEMBRO DE 1976</text:span></text:p>
        <text:p text:style-name="P6_InstBodyJustified"><text:span text:style-name="T6">(DISPÕE SOBRE FIXAÇÃO DO SUBSIDIO E VERBA DE REPRESENTAÇÃO DO SENHOR PREFEITO MUNICIPAL E VICE-PREFEITO.)</text:span></text:p>
        <text:p text:style-name="P7"><text:span text:style-name="T7">A Mesa da Câmara Municipal<text:s/></text:span><text:span text:style-name="T8"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com outra redação o projeto de decreto legislativo, oferecido pela Comissão de Justiça, Legislação e Redação, ao processo nº 276 de 1976, a saber:</text:span></text:p>
        <text:p text:style-name="P14"><text:span text:style-name="T11">FAÇO SABER QUE A CÂMARA MUNICIPAL DE VOTUPORANGA APROVOU E EU PROMULGO O SEGUINTE DECRETO LEGISLATIVO:</text:span></text:p>
        <text:p text:style-name="P16"><text:span text:style-name="T12">Art. 1º<text:s/></text:span><text:span text:style-name="T13">O subsídio do Prefeito Municipal de Votuporanga para a legislatura 1977/80, será fixado, para cada exercício financeiro, nos termos do disposto abaixo:</text:span></text:p>
        <text:p text:style-name="P19"><text:span text:style-name="T14">a) 1977 - Cr$ 12.000,00;</text:span></text:p>
        <text:p text:style-name="P21"><text:span text:style-name="T15">b) 1978 - Cr$ 16.000,00;</text:span></text:p>
        <text:p text:style-name="P23"><text:span text:style-name="T16">c) 1979 - Cr$ 20.000,00; e,</text:span></text:p>
        <text:p text:style-name="P25"><text:span text:style-name="T17">d) 1980 - Cr$ 24.000,00.</text:span></text:p>
        <text:p text:style-name="P27"><text:span text:style-name="T18">Parágrafo único.</text:span><text:span text:style-name="T19"><text:s/>O recebimento do valor fixado para cada exercício financeiro, inicia-se em 1º de fevereiro de cada ano e encerra-se em 31 de janeiro do ano subsequente.</text:span></text:p>
        <text:p text:style-name="P30"><text:span text:style-name="T20">Art. 2º<text:s/></text:span><text:span text:style-name="T21">A verba de representação do Prefeito Municipal, será fixada em 2/3 (dois terços) do valor do subsídio.</text:span></text:p>
        <text:p text:style-name="P33"><text:span text:style-name="T22">Art. 3º</text:span><text:span text:style-name="T23"><text:s/>A verba de representação do Vice-Prefeito Municipal, para o exercício de 1977, será fixada em metade da representação do Prefeito.</text:span></text:p>
        <text:p text:style-name="P36"><text:span text:style-name="T24">Art. 4º</text:span><text:span text:style-name="T25"><text:s/>O Poder Executivo consignará nos orçamentos anuais dotações próprias para o cumprimento do disposto neste decreto.</text:span></text:p>
        <text:p text:style-name="P39"><text:span text:style-name="T26">Art. 5º</text:span><text:span text:style-name="T27"><text:s/>Este decreto legislativo entrará em vigor na data de sua publicação, revogadas as disposições em contrário.</text:span></text:p>
        <text:p text:style-name="P42"><text:span text:style-name="T28">Sala das Sessões, aos 13 de setembro de 1976.</text:span></text:p>
        <text:p text:style-name="P44"><text:span text:style-name="T29">Dr. D.S. Viana Filho</text:span></text:p>
        <text:p text:style-name="P46"><text:span text:style-name="T30">Presidente</text:span></text:p>
        <text:p text:style-name="P48"><text:span text:style-name="T31">Publicado e registrado na Secretaria da Câmara Municipal de Votuporanga, aos 13 de setembro de 1976.</text:span></text:p>
        <text:p text:style-name="P50"><text:span text:style-name="T32">Hugo Xavier da Silva</text:span></text:p>
        <text:p text:style-name="P52"><text:span text:style-name="T33">Chefe de Gabinete</text:span></text:p>
        <text:p text:style-name="Standard"/>
        <table:table table:name="27202e" table:style-name="27202e">
          <table:table-column table:style-name="27202e.0"/>
          <table:table-column table:style-name="27202e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757</text:span></text:p>
            </table:table-cell>
            <table:table-cell office:value-type="string">
              <text:p><text:span>Gerado em 19/08/2026 08:51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7b84a3" style:family="table">
      <style:table-properties style:rel-width="100" table:align="center"/>
    </style:style>
    <style:style style:name="7b84a3.0" style:family="table-column">
      <style:table-column-properties style:column-width="9.70cm"/>
    </style:style>
    <style:style style:name="7b84a3.1" style:family="table-column">
      <style:table-column-properties style:column-width="7.94cm"/>
    </style:style>
    <style:style style:name="b9e14e" style:family="table">
      <style:table-properties style:rel-width="100" table:align="center"/>
    </style:style>
    <style:style style:name="b9e14e.0" style:family="table-column">
      <style:table-column-properties style:column-width="17.64cm"/>
    </style:style>
    <style:style style:name="27202e" style:family="table">
      <style:table-properties style:rel-width="100" table:align="center"/>
    </style:style>
    <style:style style:name="27202e.0" style:family="table-column">
      <style:table-column-properties style:column-width="11.47cm"/>
    </style:style>
    <style:style style:name="27202e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11:51:10.000</dc:date>
    <meta:generator>PHPWord</meta:generator>
    <meta:initial-creator/>
    <meta:creation-date>2026-08-19T11:51:10.000</meta:creation-date>
    <meta:keyword/>
    <meta:user-defined meta:name="Category"/>
    <meta:user-defined meta:name="Company"/>
    <meta:user-defined meta:name="Manager"/>
  </office:meta>
</office:document-meta>
</file>