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T16" style:family="text">
      <style:text-properties style:font-name="Arial" style:font-name-complex="Arial"/>
    </style:style>
    <style:style style:name="P22" style:family="paragraph" style:parent-style-name="Normal">
      <style:paragraph-properties/>
    </style:style>
    <style:style style:name="P23" style:family="paragraph" style:parent-style-name="Normal">
      <style:paragraph-properties fo:text-align="both"/>
    </style:style>
    <style:style style:name="T17" style:family="text">
      <style:text-properties style:font-name="Arial" style:font-name-complex="Arial" fo:font-weight="bold" style:font-weight-asian="bold"/>
    </style:style>
    <style:style style:name="P24" style:family="paragraph" style:parent-style-name="Normal">
      <style:paragraph-properties/>
    </style:style>
    <style:style style:name="T18" style:family="text">
      <style:text-properties style:font-name="Arial" style:font-name-complex="Arial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both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P38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9" style:family="paragraph" style:parent-style-name="Normal">
      <style:paragraph-properties/>
    </style:style>
    <style:style style:name="P40" style:family="paragraph" style:parent-style-name="Normal">
      <style:paragraph-properties fo:text-align="center"/>
    </style:style>
    <style:style style:name="T26" style:family="text">
      <style:text-properties style:font-name="Arial" style:font-name-complex="Arial" fo:font-style="italic" style:font-style-asian="italic" style:font-style-complex="italic"/>
    </style:style>
    <style:style style:name="P41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57ad75" style:family="table">
      <style:table-properties style:rel-width="100" table:align="center"/>
    </style:style>
    <style:style style:name="57ad75.0" style:family="table-column">
      <style:table-column-properties style:column-width="9.70cm"/>
    </style:style>
    <style:style style:name="57ad75.1" style:family="table-column">
      <style:table-column-properties style:column-width="7.94cm"/>
    </style:style>
    <style:style style:name="2b6092" style:family="table">
      <style:table-properties style:rel-width="100" table:align="center"/>
    </style:style>
    <style:style style:name="2b6092.0" style:family="table-column">
      <style:table-column-properties style:column-width="17.64cm"/>
    </style:style>
    <style:style style:name="9601b0" style:family="table">
      <style:table-properties style:rel-width="100" table:align="center"/>
    </style:style>
    <style:style style:name="9601b0.0" style:family="table-column">
      <style:table-column-properties style:column-width="11.47cm"/>
    </style:style>
    <style:style style:name="9601b0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57ad75" table:style-name="57ad75">
          <table:table-column table:style-name="57ad75.0"/>
          <table:table-column table:style-name="57ad75.1"/>
          <table:table-row>
            <table:table-cell office:value-type="string">
              <text:p text:style-name="IM1"><draw:frame draw:style-name="fr1" draw:name="4d2929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2b6092" table:style-name="2b6092">
          <table:table-column table:style-name="2b6092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8/1975</text:span></text:p>
        <text:p text:style-name="P3_InstBodyJustified"><text:span text:style-name="T3">Ano 1975 · Data 14/07/1975 · Status EM VIGOR</text:span></text:p>
        <text:p text:style-name="P4_InstBodyJustified"><text:span text:style-name="T4">Ementa: DISPÕE SOBRE CONCESSÃO DE INSÍGNIA DE HONRA AO MÉRITO AO SENHOR NASSER MARÃO.</text:span></text:p>
        <text:p text:style-name="P5_InstBodyJustified"><text:span text:style-name="T5">DECRETO LEGISLATIVO Nº 8, DE 14 DE JULHO DE 1975</text:span></text:p>
        <text:p text:style-name="P6_InstBodyJustified"><text:span text:style-name="T6">(DISPÕE SOBRE CONCESSÃO DE INSÍGNIA DE HONRA AO MÉRITO AO SENHOR NASSER MARÃO.)</text:span></text:p>
        <text:p text:style-name="P7"><text:span text:style-name="T7">A Mesa da Câmara</text:span><text:span text:style-name="T8"><text:s/>Municipal de Votuporanga, faz publicar o seguinte decreto legislativo:</text:span></text:p>
        <text:p text:style-name="P10"><text:span text:style-name="T9">A CÂMARA MUNICIPAL DE VOTUPORANGA RESOLVE:</text:span></text:p>
        <text:p text:style-name="P12"><text:span text:style-name="T10">APROVAR, com outra redação o projeto de decreto legislativo nº 10/75, que se refere ao processo nº 376 de 1975, a saber:</text:span></text:p>
        <text:p text:style-name="P14"><text:span text:style-name="T11">A CÂMARA MUNICIPAL DE VOTUPORANGA DECRETA E<text:s text:c="2"/>PROMULGA O SEGUINTE DECRETO LEGISLATIVO:</text:span></text:p>
        <text:p text:style-name="P16"><text:span text:style-name="T12">Art. 1º</text:span><text:span text:style-name="T13"><text:s/>Fica concedida ao Sr. Nasser Marão, a insígnia de Honra ao Mérito, em razão do labor desenvolvido em prol da comunidade votuporanguense em todos os seus setores.</text:span></text:p>
        <text:p text:style-name="P19"><text:span text:style-name="T14">Parágrafo único.</text:span><text:span text:style-name="T15"><text:s/>A honraria outorgada neste artigo, será entregue, em Sessão Solene, a ser convocada pela Presidência da Câmara Municipal, nos termos da<text:s/></text:span><text:a xlink:type="simple" xlink:href="https://pesquisadeleis.com.br/sp/votuporanga/legislacao/38187/lei-ordinaria-968-dispoe-sobre-suplementacao-de-verba-orcamentaria">Resolução nº 9/68, de 22/4/68</text:a><text:span text:style-name="T16">.</text:span></text:p>
        <text:p text:style-name="P23"><text:span text:style-name="T17">Art. 2º</text:span><text:span text:style-name="T18"><text:s/>Este decreto legislativo entrará em vigor na data de sua publicação, revogadas as disposições em contrário.</text:span></text:p>
        <text:p text:style-name="P26"><text:span text:style-name="T19">Sala das Sessões, 14 de julho de 1975.</text:span></text:p>
        <text:p text:style-name="P28"><text:span text:style-name="T20">Dr. D.S. Viana Filho</text:span></text:p>
        <text:p text:style-name="P30"><text:span text:style-name="T21">Presidente</text:span></text:p>
        <text:p text:style-name="P32"><text:span text:style-name="T22">Alzimiro Brantis</text:span></text:p>
        <text:p text:style-name="P34"><text:span text:style-name="T23">1º Secretário</text:span></text:p>
        <text:p text:style-name="P36"><text:span text:style-name="T24">Publicado e registrado na Secretaria da Câmara Municipal de Votuporanga, aos 14 de julho de 1975.</text:span></text:p>
        <text:p text:style-name="P38"><text:span text:style-name="T25">Hugo Xavier da Silva</text:span></text:p>
        <text:p text:style-name="P40"><text:span text:style-name="T26">Chefe de Gabinete</text:span></text:p>
        <text:p text:style-name="Standard"/>
        <table:table table:name="9601b0" table:style-name="9601b0">
          <table:table-column table:style-name="9601b0.0"/>
          <table:table-column table:style-name="9601b0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746</text:span></text:p>
            </table:table-cell>
            <table:table-cell office:value-type="string">
              <text:p><text:span>Gerado em 23/08/2026 09:21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57ad75" style:family="table">
      <style:table-properties style:rel-width="100" table:align="center"/>
    </style:style>
    <style:style style:name="57ad75.0" style:family="table-column">
      <style:table-column-properties style:column-width="9.70cm"/>
    </style:style>
    <style:style style:name="57ad75.1" style:family="table-column">
      <style:table-column-properties style:column-width="7.94cm"/>
    </style:style>
    <style:style style:name="2b6092" style:family="table">
      <style:table-properties style:rel-width="100" table:align="center"/>
    </style:style>
    <style:style style:name="2b6092.0" style:family="table-column">
      <style:table-column-properties style:column-width="17.64cm"/>
    </style:style>
    <style:style style:name="9601b0" style:family="table">
      <style:table-properties style:rel-width="100" table:align="center"/>
    </style:style>
    <style:style style:name="9601b0.0" style:family="table-column">
      <style:table-column-properties style:column-width="11.47cm"/>
    </style:style>
    <style:style style:name="9601b0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3T12:21:52.000</dc:date>
    <meta:generator>PHPWord</meta:generator>
    <meta:initial-creator/>
    <meta:creation-date>2026-08-23T12:21:52.000</meta:creation-date>
    <meta:keyword/>
    <meta:user-defined meta:name="Category"/>
    <meta:user-defined meta:name="Company"/>
    <meta:user-defined meta:name="Manager"/>
  </office:meta>
</office:document-meta>
</file>