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5f305" style:family="table">
      <style:table-properties style:rel-width="100" table:align="center"/>
    </style:style>
    <style:style style:name="75f305.0" style:family="table-column">
      <style:table-column-properties style:column-width="9.70cm"/>
    </style:style>
    <style:style style:name="75f305.1" style:family="table-column">
      <style:table-column-properties style:column-width="7.94cm"/>
    </style:style>
    <style:style style:name="720928" style:family="table">
      <style:table-properties style:rel-width="100" table:align="center"/>
    </style:style>
    <style:style style:name="720928.0" style:family="table-column">
      <style:table-column-properties style:column-width="17.64cm"/>
    </style:style>
    <style:style style:name="b4a0a6" style:family="table">
      <style:table-properties style:rel-width="100" table:align="center"/>
    </style:style>
    <style:style style:name="b4a0a6.0" style:family="table-column">
      <style:table-column-properties style:column-width="11.47cm"/>
    </style:style>
    <style:style style:name="b4a0a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5f305" table:style-name="75f305">
          <table:table-column table:style-name="75f305.0"/>
          <table:table-column table:style-name="75f305.1"/>
          <table:table-row>
            <table:table-cell office:value-type="string">
              <text:p text:style-name="IM1"><draw:frame draw:style-name="fr1" draw:name="7186d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20928" table:style-name="720928">
          <table:table-column table:style-name="72092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75</text:span></text:p>
        <text:p text:style-name="P3_InstBodyJustified"><text:span text:style-name="T3">Ano 1975 · Data 02/06/1975 · Status EM VIGOR</text:span></text:p>
        <text:p text:style-name="P4_InstBodyJustified"><text:span text:style-name="T4">Ementa: DISPÕE SOBRE A INSTITUIÇÃO DE GALERIA DE EX-PRESIDENTES DA CÂMARA MUNICPAL E DÁ OUTRAS PROVIDÊNCIAS.</text:span></text:p>
        <text:p text:style-name="P5_InstBodyJustified"><text:span text:style-name="T5">DECRETO LEGISLATIVO Nº 2, DE 2 DE JUNHO DE 1975</text:span></text:p>
        <text:p text:style-name="P6_InstBodyJustified"><text:span text:style-name="T6">(DISPÕE SOBRE A INSTITUIÇÃO DE GALERIA DE EX-PRESIDENTES DA CÂMARA MUNICPAL E DÁ OUTRAS PROVIDÊNCI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8/75, que se refere ao processo nº 298 de 1975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text:s/></text:span><text:span text:style-name="T13">Fica instituída, na Câmara Municipal de Votuporanga, a galeria dos vereadores que ocuparam, efetivamente, a Presidência da Edilidade.</text:span></text:p>
        <text:p text:style-name="P19"><text:span text:style-name="T14">Parágrafo único.</text:span><text:span text:style-name="T15"><text:s/>Os quadros serão afixados no recinto da Secretaria e constituirão patrimônio histórico e artístico da Edilidade.</text:span></text:p>
        <text:p text:style-name="P22"><text:span text:style-name="T16">Art. 2º</text:span><text:span text:style-name="T17"><text:s/>A Presidência tomará as providências cabíveis ao cumprimento deste decreto legislativo.</text:span></text:p>
        <text:p text:style-name="P25"><text:span text:style-name="T18">Art. 3º</text:span><text:span text:style-name="T19"><text:s/>As despesas com a execução do presente decreto, correrão por conta das verbas orçamentárias, suplementadas, se necessário.</text:span></text:p>
        <text:p text:style-name="P28"><text:span text:style-name="T20">Art. 4º<text:s/></text:span><text:span text:style-name="T21">O Sr. Presidente da Câmara, querendo, regulamentará este decreto, no prazo de 60 (sessenta) dias.</text:span></text:p>
        <text:p text:style-name="P31"><text:span text:style-name="T22">Art. 5º</text:span><text:span text:style-name="T23"><text:s/>Este decreto entrará em vigor na data de sua publicação, revogadas as disposições em contrário.</text:span></text:p>
        <text:p text:style-name="P34"><text:span text:style-name="T24">Sala das Sessões, aos 02 de junho de 1975.</text:span></text:p>
        <text:p text:style-name="P36"><text:span text:style-name="T25">Alzimiro Brantis</text:span></text:p>
        <text:p text:style-name="P38"><text:span text:style-name="T26">Presidente em exercício</text:span></text:p>
        <text:p text:style-name="P40"><text:span text:style-name="T27">Joaquim Figueira da Costa</text:span></text:p>
        <text:p text:style-name="P42"><text:span text:style-name="T28">Secretário em exercício</text:span></text:p>
        <text:p text:style-name="P44"><text:span text:style-name="T29">Publicado e registrado na Secretaria da Câmara Municipal de Votuporanga, aos 02 de junho de 1975.</text:span></text:p>
        <text:p text:style-name="P46"><text:span text:style-name="T30">Hugo Xavier da Silva</text:span></text:p>
        <text:p text:style-name="P48"><text:span text:style-name="T31">Diretor da Secretaria</text:span></text:p>
        <text:p text:style-name="Standard"/>
        <table:table table:name="b4a0a6" table:style-name="b4a0a6">
          <table:table-column table:style-name="b4a0a6.0"/>
          <table:table-column table:style-name="b4a0a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0</text:span></text:p>
            </table:table-cell>
            <table:table-cell office:value-type="string">
              <text:p><text:span>Gerado em 23/08/2026 10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5f305" style:family="table">
      <style:table-properties style:rel-width="100" table:align="center"/>
    </style:style>
    <style:style style:name="75f305.0" style:family="table-column">
      <style:table-column-properties style:column-width="9.70cm"/>
    </style:style>
    <style:style style:name="75f305.1" style:family="table-column">
      <style:table-column-properties style:column-width="7.94cm"/>
    </style:style>
    <style:style style:name="720928" style:family="table">
      <style:table-properties style:rel-width="100" table:align="center"/>
    </style:style>
    <style:style style:name="720928.0" style:family="table-column">
      <style:table-column-properties style:column-width="17.64cm"/>
    </style:style>
    <style:style style:name="b4a0a6" style:family="table">
      <style:table-properties style:rel-width="100" table:align="center"/>
    </style:style>
    <style:style style:name="b4a0a6.0" style:family="table-column">
      <style:table-column-properties style:column-width="11.47cm"/>
    </style:style>
    <style:style style:name="b4a0a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3:07:57.000</dc:date>
    <meta:generator>PHPWord</meta:generator>
    <meta:initial-creator/>
    <meta:creation-date>2026-08-23T13:07:57.000</meta:creation-date>
    <meta:keyword/>
    <meta:user-defined meta:name="Category"/>
    <meta:user-defined meta:name="Company"/>
    <meta:user-defined meta:name="Manager"/>
  </office:meta>
</office:document-meta>
</file>