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center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3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both"/>
    </style:style>
    <style:style style:name="T30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1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2" style:family="text">
      <style:text-properties style:font-name="Arial" style:font-name-complex="Arial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4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9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center"/>
    </style:style>
    <style:style style:name="T45" style:family="text">
      <style:text-properties style:font-name="Arial" style:font-name-complex="Arial" fo:font-weight="bold" style:font-weight-asian="bold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center"/>
    </style:style>
    <style:style style:name="T46" style:family="text">
      <style:text-properties style:font-name="Arial" style:font-name-complex="Arial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both"/>
    </style:style>
    <style:style style:name="T47" style:family="text">
      <style:text-properties style:font-name="Arial" style:font-name-complex="Arial" fo:font-weight="bold" style:font-weight-asian="bold"/>
    </style:style>
    <style:style style:name="P76" style:family="paragraph" style:parent-style-name="Normal">
      <style:paragraph-properties/>
    </style:style>
    <style:style style:name="T48" style:family="text">
      <style:text-properties style:font-name="Arial" style:font-name-complex="Arial"/>
    </style:style>
    <style:style style:name="P77" style:family="paragraph" style:parent-style-name="Normal">
      <style:paragraph-properties/>
    </style:style>
    <style:style style:name="P78" style:family="paragraph" style:parent-style-name="Normal">
      <style:paragraph-properties fo:text-align="both"/>
    </style:style>
    <style:style style:name="T49" style:family="text">
      <style:text-properties style:font-name="Arial" style:font-name-complex="Arial" fo:font-weight="bold" style:font-weight-asian="bold"/>
    </style:style>
    <style:style style:name="P79" style:family="paragraph" style:parent-style-name="Normal">
      <style:paragraph-properties/>
    </style:style>
    <style:style style:name="T50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both"/>
    </style:style>
    <style:style style:name="T51" style:family="text">
      <style:text-properties style:font-name="Arial" style:font-name-complex="Arial" fo:font-weight="bold" style:font-weight-asian="bold"/>
    </style:style>
    <style:style style:name="P82" style:family="paragraph" style:parent-style-name="Normal">
      <style:paragraph-properties/>
    </style:style>
    <style:style style:name="T52" style:family="text">
      <style:text-properties style:font-name="Arial" style:font-name-complex="Arial"/>
    </style:style>
    <style:style style:name="P83" style:family="paragraph" style:parent-style-name="Normal">
      <style:paragraph-properties/>
    </style:style>
    <style:style style:name="P84" style:family="paragraph" style:parent-style-name="Normal">
      <style:paragraph-properties fo:text-align="both"/>
    </style:style>
    <style:style style:name="T53" style:family="text">
      <style:text-properties style:font-name="Arial" style:font-name-complex="Arial" fo:font-weight="bold" style:font-weight-asian="bold"/>
    </style:style>
    <style:style style:name="P85" style:family="paragraph" style:parent-style-name="Normal">
      <style:paragraph-properties/>
    </style:style>
    <style:style style:name="T54" style:family="text">
      <style:text-properties style:font-name="Arial" style:font-name-complex="Arial"/>
    </style:style>
    <style:style style:name="P86" style:family="paragraph" style:parent-style-name="Normal">
      <style:paragraph-properties/>
    </style:style>
    <style:style style:name="P87" style:family="paragraph" style:parent-style-name="Normal">
      <style:paragraph-properties fo:text-align="center"/>
    </style:style>
    <style:style style:name="T55" style:family="text">
      <style:text-properties style:font-name="Arial" style:font-name-complex="Arial" fo:font-style="italic" style:font-style-asian="italic" style:font-style-complex="italic"/>
    </style:style>
    <style:style style:name="P88" style:family="paragraph" style:parent-style-name="Normal">
      <style:paragraph-properties/>
    </style:style>
    <style:style style:name="P89" style:family="paragraph" style:parent-style-name="Normal">
      <style:paragraph-properties fo:text-align="center"/>
    </style:style>
    <style:style style:name="T5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0" style:family="paragraph" style:parent-style-name="Normal">
      <style:paragraph-properties/>
    </style:style>
    <style:style style:name="P91" style:family="paragraph" style:parent-style-name="Normal">
      <style:paragraph-properties fo:text-align="center"/>
    </style:style>
    <style:style style:name="T57" style:family="text">
      <style:text-properties style:font-name="Arial" style:font-name-complex="Arial" fo:font-style="italic" style:font-style-asian="italic" style:font-style-complex="italic"/>
    </style:style>
    <style:style style:name="P92" style:family="paragraph" style:parent-style-name="Normal">
      <style:paragraph-properties/>
    </style:style>
    <style:style style:name="P93" style:family="paragraph" style:parent-style-name="Normal">
      <style:paragraph-properties fo:text-align="center"/>
    </style:style>
    <style:style style:name="T5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94" style:family="paragraph" style:parent-style-name="Normal">
      <style:paragraph-properties/>
    </style:style>
    <style:style style:name="P95" style:family="paragraph" style:parent-style-name="Normal">
      <style:paragraph-properties fo:text-align="center"/>
    </style:style>
    <style:style style:name="T59" style:family="text">
      <style:text-properties style:font-name="Arial" style:font-name-complex="Arial" fo:font-style="italic" style:font-style-asian="italic" style:font-style-complex="italic"/>
    </style:style>
    <style:style style:name="P96" style:family="paragraph" style:parent-style-name="Normal">
      <style:paragraph-properties/>
    </style:style>
    <style:style style:name="P97" style:family="paragraph" style:parent-style-name="Normal">
      <style:paragraph-properties fo:text-align="both"/>
    </style:style>
    <style:style style:name="T60" style:family="text">
      <style:text-properties style:font-name="Arial" style:font-name-complex="Arial" fo:font-style="italic" style:font-style-asian="italic" style:font-style-complex="italic"/>
    </style:style>
    <style:style style:name="P98" style:family="paragraph" style:parent-style-name="Normal">
      <style:paragraph-properties/>
    </style:style>
    <style:style style:name="P99" style:family="paragraph" style:parent-style-name="Normal">
      <style:paragraph-properties fo:text-align="center"/>
    </style:style>
    <style:style style:name="T6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00" style:family="paragraph" style:parent-style-name="Normal">
      <style:paragraph-properties/>
    </style:style>
    <style:style style:name="P101" style:family="paragraph" style:parent-style-name="Normal">
      <style:paragraph-properties fo:text-align="center"/>
    </style:style>
    <style:style style:name="T62" style:family="text">
      <style:text-properties style:font-name="Arial" style:font-name-complex="Arial" fo:font-style="italic" style:font-style-asian="italic" style:font-style-complex="italic"/>
    </style:style>
    <style:style style:name="P10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a64a1" style:family="table">
      <style:table-properties style:rel-width="100" table:align="center"/>
    </style:style>
    <style:style style:name="4a64a1.0" style:family="table-column">
      <style:table-column-properties style:column-width="9.70cm"/>
    </style:style>
    <style:style style:name="4a64a1.1" style:family="table-column">
      <style:table-column-properties style:column-width="7.94cm"/>
    </style:style>
    <style:style style:name="71170e" style:family="table">
      <style:table-properties style:rel-width="100" table:align="center"/>
    </style:style>
    <style:style style:name="71170e.0" style:family="table-column">
      <style:table-column-properties style:column-width="17.64cm"/>
    </style:style>
    <style:style style:name="38e353" style:family="table">
      <style:table-properties style:rel-width="100" table:align="center"/>
    </style:style>
    <style:style style:name="38e353.0" style:family="table-column">
      <style:table-column-properties style:column-width="11.47cm"/>
    </style:style>
    <style:style style:name="38e35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a64a1" table:style-name="4a64a1">
          <table:table-column table:style-name="4a64a1.0"/>
          <table:table-column table:style-name="4a64a1.1"/>
          <table:table-row>
            <table:table-cell office:value-type="string">
              <text:p text:style-name="IM1"><draw:frame draw:style-name="fr1" draw:name="968ce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1170e" table:style-name="71170e">
          <table:table-column table:style-name="71170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75</text:span></text:p>
        <text:p text:style-name="P3_InstBodyJustified"><text:span text:style-name="T3">Ano 1975 · Data 10/03/1975 · Status REVOGADA TOTALMENTE</text:span></text:p>
        <text:p text:style-name="P4_InstBodyJustified"><text:span text:style-name="T4">Ementa: DISPÕE SOBRE A ORGANIZAÇÃO ADMINISTRATIVA DA CÂMARA MUNICIPAL DE VOTUPORANGA E DÁ OUTRAS PROVIDÊNCIAS.</text:span></text:p>
        <text:p text:style-name="P5_InstBodyJustified"><text:span text:style-name="T5">DECRETO LEGISLATIVO Nº 1, DE 10 DE MARÇO DE 1975</text:span></text:p>
        <text:p text:style-name="P6_InstBodyJustified"><text:span text:style-name="T6">(DISPÕE SOBRE A ORGANIZAÇÃO ADMINISTRATIVA DA CÂMARA MUNICIPAL DE VOTUPORANGA E DÁ OUTRAS PROVIDÊNCIAS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/75, que se refere ao processo nº 50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TÍTULO I</text:span></text:p>
        <text:p text:style-name="P18"><text:span text:style-name="T13">Dos princípios da Ação Administrativa</text:span></text:p>
        <text:p text:style-name="P20"><text:span text:style-name="T14">Art. 1º</text:span><text:span text:style-name="T15"><text:s/>O aperfeiçoamento e racionalização de métodos e sistemas de trabalho será sempre a preocupação da Secretaria Administrativa da Câmara Municipal, com o objetivo de proporcionar melhor atendimento aos srs. vereadores e ao público.</text:span></text:p>
        <text:p text:style-name="P23"><text:span text:style-name="T16">Art. 2º</text:span><text:span text:style-name="T17"><text:s/>A Câmara recorrerá, para o cumprimento de suas atividades, sempre que admissível e aconselhável, mediante contrato, permissão, convênio ou solicitação, a pessoas ou entidades do setor privado ou público, de forma a alcançar melhor rendimento, evitando novos encargos permanentes e ampliação desnecessária do quadro de servidores.</text:span></text:p>
        <text:p text:style-name="P26"><text:span text:style-name="T18">Art. 3º</text:span><text:span text:style-name="T19"><text:s/>A secretaria Administrativa, além dos controles formais concernentes à obediência a preceitos regulamentares, deverá dispor de instrumentos de acompanhamento e avaliação de resultados da atuação dos seus órgãos e agentes.</text:span></text:p>
        <text:p text:style-name="P29"><text:span text:style-name="T20">Art. 4º</text:span><text:span text:style-name="T21"><text:s/>A Câmara procurará elevar a produtividade dos seus servidores, evitando o crescimento do seu quadro pessoal através da seleção rigorosa de novos servidores e do treinamento e aperfeiçoamento dos servidores existentes a fim de possibilitar o estabelecimento de níveis adequados de remuneração e a ascensão sistemática a funções superiores.</text:span></text:p>
        <text:p text:style-name="P32"><text:span text:style-name="T22">Art. 5º<text:s/></text:span><text:span text:style-name="T23">Na elaboração e execução de suas atividades administrativas a Câmara estabelecerá o critério de prioridades, segundo a essencialidade do serviço e atendimento do interesse coletivo.</text:span></text:p>
        <text:p text:style-name="P35"><text:span text:style-name="T24">TÍTULO II</text:span></text:p>
        <text:p text:style-name="P37"><text:span text:style-name="T25">Da Estrutura Administrativa</text:span></text:p>
        <text:p text:style-name="P39"><text:span text:style-name="T26">Art. 6</text:span><text:span text:style-name="T27">º A estrutura administrativa da Câmara compõe-se dos seguintes órgãos:</text:span></text:p>
        <text:p text:style-name="P42"><text:span text:style-name="T28">I - Gabinete do Presidente;</text:span></text:p>
        <text:p text:style-name="P44"><text:span text:style-name="T29">II - Diretoria da Secretaria Administrativa;</text:span></text:p>
        <text:p text:style-name="P46"><text:span text:style-name="T30">III - Setor Legislativo;</text:span></text:p>
        <text:p text:style-name="P48"><text:span text:style-name="T31">IV - Setor de Finanças;</text:span></text:p>
        <text:p text:style-name="P50"><text:span text:style-name="T32">V - Setor de Zeladoria.</text:span></text:p>
        <text:p text:style-name="P52"><text:span text:style-name="T33">TÍTULO III</text:span></text:p>
        <text:p text:style-name="P54"><text:span text:style-name="T34">Da Competência</text:span></text:p>
        <text:p text:style-name="P56"><text:span text:style-name="T35">Art. 7º</text:span><text:span text:style-name="T36"><text:s/>O Gabinete do Presidente é o órgão incumbido de assistir o Presidente da Câmara nas suas funções políticas, cabendo-lhe especialmente o assessoramento para os contatos com os demais poderes e autoridades, atendimento de municípios, assim como de relações públicas, incluindo as de representação e divulgação.</text:span></text:p>
        <text:p text:style-name="P59"><text:span text:style-name="T37">Art. 8º<text:s/></text:span><text:span text:style-name="T38">A Diretoria da Secretaria Administrativa é o órgão encarregado de exercer as atividades ligadas à administração geral da Câmara.</text:span></text:p>
        <text:p text:style-name="P62"><text:span text:style-name="T39">Art. 9º<text:s/></text:span><text:span text:style-name="T40">O Setor Legislativo é o órgão incumbido da execução dos serviços relacionados com as atividades legislativas da Câmara.</text:span></text:p>
        <text:p text:style-name="P65"><text:span text:style-name="T41">Art. 10.<text:s/></text:span><text:span text:style-name="T42">O Setor de Finanças é o órgão encarregado do assessoramento do Presidente nos assuntos financeiros e da execução das atividades de despesa, de tesouraria, de tomada de contas e patrimônio, bem assim da elaboração, supervisão e controle da execução do orçamento da Câmara.</text:span></text:p>
        <text:p text:style-name="P68"><text:span text:style-name="T43">Art. 11.<text:s/></text:span><text:span text:style-name="T44">O Setor de Zeladoria é o órgão encarregado de promover a abertura, o fechamento e a limpeza das dependências da Câmara, prestar informações ao público, gerir a copa e outras que lhe sejam.</text:span></text:p>
        <text:p text:style-name="P71"><text:span text:style-name="T45">TÍTULO IV</text:span></text:p>
        <text:p text:style-name="P73"><text:span text:style-name="T46">Das Disposições Gerais</text:span></text:p>
        <text:p text:style-name="P75"><text:span text:style-name="T47">Art. 12.</text:span><text:span text:style-name="T48"><text:s/>O Presidente deverá regulamentar o presente Decreto-Legislativo no prazo de 30 (trinta) dias, aprovando, por Decreto, o Regulamento Interno da Câmara que discriminará as atribuições e competências dos órgãos mencionados no artigo 6º (sexto).</text:span></text:p>
        <text:p text:style-name="P78"><text:span text:style-name="T49">Art. 13.</text:span><text:span text:style-name="T50"><text:s/>Na regulamentação do presente Decreto dever-se-á observar as normas da Lei Orgânica dos Municípios.</text:span></text:p>
        <text:p text:style-name="P81"><text:span text:style-name="T51">Art. 14.<text:s/></text:span><text:span text:style-name="T52">As despesas decorrentes da execução deste Decreto correrão por conta das dotações próprias, consignadas no orçamento vigente, suplementadas se necessário.</text:span></text:p>
        <text:p text:style-name="P84"><text:span text:style-name="T53">Art. 15.</text:span><text:span text:style-name="T54"><text:s/>Este Decreto-Legislativo entrará em vigor na data de sua publicação, revogadas as disposições em contrário.</text:span></text:p>
        <text:p text:style-name="P87"><text:span text:style-name="T55">Sala das Sessões, aos 10 de março de 1975.</text:span></text:p>
        <text:p text:style-name="P89"><text:span text:style-name="T56">Dr. D.S. Viana Filho</text:span></text:p>
        <text:p text:style-name="P91"><text:span text:style-name="T57">Presidente</text:span></text:p>
        <text:p text:style-name="P93"><text:span text:style-name="T58">Alzimiro Brantis</text:span></text:p>
        <text:p text:style-name="P95"><text:span text:style-name="T59">1º Secretário</text:span></text:p>
        <text:p text:style-name="P97"><text:span text:style-name="T60">Publicado e registrado na Secretaria da Câmara Municipal de Votuporanga, aos 10 de março de 1975.</text:span></text:p>
        <text:p text:style-name="P99"><text:span text:style-name="T61">Hugo Xavier da Silva</text:span></text:p>
        <text:p text:style-name="P101"><text:span text:style-name="T62">Diretor da Secretaria</text:span></text:p>
        <text:p text:style-name="Standard"/>
        <table:table table:name="38e353" table:style-name="38e353">
          <table:table-column table:style-name="38e353.0"/>
          <table:table-column table:style-name="38e35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39</text:span></text:p>
            </table:table-cell>
            <table:table-cell office:value-type="string">
              <text:p><text:span>Gerado em 23/08/2026 06:0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a64a1" style:family="table">
      <style:table-properties style:rel-width="100" table:align="center"/>
    </style:style>
    <style:style style:name="4a64a1.0" style:family="table-column">
      <style:table-column-properties style:column-width="9.70cm"/>
    </style:style>
    <style:style style:name="4a64a1.1" style:family="table-column">
      <style:table-column-properties style:column-width="7.94cm"/>
    </style:style>
    <style:style style:name="71170e" style:family="table">
      <style:table-properties style:rel-width="100" table:align="center"/>
    </style:style>
    <style:style style:name="71170e.0" style:family="table-column">
      <style:table-column-properties style:column-width="17.64cm"/>
    </style:style>
    <style:style style:name="38e353" style:family="table">
      <style:table-properties style:rel-width="100" table:align="center"/>
    </style:style>
    <style:style style:name="38e353.0" style:family="table-column">
      <style:table-column-properties style:column-width="11.47cm"/>
    </style:style>
    <style:style style:name="38e35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9:05:40.000</dc:date>
    <meta:generator>PHPWord</meta:generator>
    <meta:initial-creator/>
    <meta:creation-date>2026-08-23T09:05:40.000</meta:creation-date>
    <meta:keyword/>
    <meta:user-defined meta:name="Category"/>
    <meta:user-defined meta:name="Company"/>
    <meta:user-defined meta:name="Manager"/>
  </office:meta>
</office:document-meta>
</file>