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95675" style:family="table">
      <style:table-properties style:rel-width="100" table:align="center"/>
    </style:style>
    <style:style style:name="595675.0" style:family="table-column">
      <style:table-column-properties style:column-width="9.70cm"/>
    </style:style>
    <style:style style:name="595675.1" style:family="table-column">
      <style:table-column-properties style:column-width="7.94cm"/>
    </style:style>
    <style:style style:name="9d99e8" style:family="table">
      <style:table-properties style:rel-width="100" table:align="center"/>
    </style:style>
    <style:style style:name="9d99e8.0" style:family="table-column">
      <style:table-column-properties style:column-width="17.64cm"/>
    </style:style>
    <style:style style:name="b3c863" style:family="table">
      <style:table-properties style:rel-width="100" table:align="center"/>
    </style:style>
    <style:style style:name="b3c863.0" style:family="table-column">
      <style:table-column-properties style:column-width="11.47cm"/>
    </style:style>
    <style:style style:name="b3c86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95675" table:style-name="595675">
          <table:table-column table:style-name="595675.0"/>
          <table:table-column table:style-name="595675.1"/>
          <table:table-row>
            <table:table-cell office:value-type="string">
              <text:p text:style-name="IM1"><draw:frame draw:style-name="fr1" draw:name="911a7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d99e8" table:style-name="9d99e8">
          <table:table-column table:style-name="9d99e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1972</text:span></text:p>
        <text:p text:style-name="P3_InstBodyJustified"><text:span text:style-name="T3">Ano 1972 · Data 23/12/1972 · Status EM VIGOR</text:span></text:p>
        <text:p text:style-name="P4_InstBodyJustified"><text:span text:style-name="T4">Ementa: DISPÕE SOBRE CONCESSÃO DO TÍTULO DE CIDADÃO VOTUPORANGUENSE AO PROF. THEODOMIRO MONTEIRO DO AMARAL.</text:span></text:p>
        <text:p text:style-name="P5_InstBodyJustified"><text:span text:style-name="T5">DECRETO LEGISLATIVO Nº 2, DE 23 DE DEZEMBRO DE 1972</text:span></text:p>
        <text:p text:style-name="P6_InstBodyJustified"><text:span text:style-name="T6">(DISPÕE SOBRE CONCESSÃO DO TÍTULO DE CIDADÃO VOTUPORANGUENSE AO PROF. THEODOMIRO MONTEIRO DO AMARAL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2/72, que se refere ao processo nº 202 de 1972, a saber:</text:span></text:p>
        <text:p text:style-name="P14"><text:span text:style-name="T11">A CÂMARA MUNICIPAL DE VOTUPORANGA DECRETA E PROMULGA O SEGUINTE DECRETO LEGISLATIVO:</text:span></text:p>
        <text:p text:style-name="P16"><text:span text:style-name="T12">Art. 1º</text:span><text:span text:style-name="T13"><text:s/>Pelos comprovados serviços prestados ao município, fica concedido ao Sr. Prof. Theodomiro Monteiro do Amaral, o título de "Cidadão Votuporanguense".</text:span></text:p>
        <text:p text:style-name="P19"><text:span text:style-name="T14">Art. 2º</text:span><text:span text:style-name="T15"><text:s/>A entrega da citada honraria será feita em sessão solene, a ser marcada, e nos termos da<text:s/></text:span><text:a xlink:type="simple" xlink:href="https://pesquisadeleis.com.br/sp/votuporanga/legislacao/38187/lei-ordinaria-968-dispoe-sobre-suplementacao-de-verba-orcamentaria">Resolução 9/68, de 22 de abril de 1968</text:a><text:span text:style-name="T16">.</text:span></text:p>
        <text:p text:style-name="P23"><text:span text:style-name="T17">Art. 3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aos 23 de dezembro de 1972.</text:span></text:p>
        <text:p text:style-name="P28"><text:span text:style-name="T20">Luiz Garcia de Haro</text:span></text:p>
        <text:p text:style-name="P30"><text:span text:style-name="T21">Presidente</text:span></text:p>
        <text:p text:style-name="P32"><text:span text:style-name="T22">Valdir Gonçalves de Lima</text:span></text:p>
        <text:p text:style-name="P34"><text:span text:style-name="T23">1º Secretário</text:span></text:p>
        <text:p text:style-name="P36"><text:span text:style-name="T24">Publicado e registrado na Secretaria da Câmara Municipal de Votuporanga, aos 23 de dezembro de 1972.</text:span></text:p>
        <text:p text:style-name="P38"><text:span text:style-name="T25">Hugo Xavier da Silva</text:span></text:p>
        <text:p text:style-name="P40"><text:span text:style-name="T26">Diretor da Secretaria</text:span></text:p>
        <text:p text:style-name="Standard"/>
        <table:table table:name="b3c863" table:style-name="b3c863">
          <table:table-column table:style-name="b3c863.0"/>
          <table:table-column table:style-name="b3c86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37</text:span></text:p>
            </table:table-cell>
            <table:table-cell office:value-type="string">
              <text:p><text:span>Gerado em 23/08/2026 03:2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95675" style:family="table">
      <style:table-properties style:rel-width="100" table:align="center"/>
    </style:style>
    <style:style style:name="595675.0" style:family="table-column">
      <style:table-column-properties style:column-width="9.70cm"/>
    </style:style>
    <style:style style:name="595675.1" style:family="table-column">
      <style:table-column-properties style:column-width="7.94cm"/>
    </style:style>
    <style:style style:name="9d99e8" style:family="table">
      <style:table-properties style:rel-width="100" table:align="center"/>
    </style:style>
    <style:style style:name="9d99e8.0" style:family="table-column">
      <style:table-column-properties style:column-width="17.64cm"/>
    </style:style>
    <style:style style:name="b3c863" style:family="table">
      <style:table-properties style:rel-width="100" table:align="center"/>
    </style:style>
    <style:style style:name="b3c863.0" style:family="table-column">
      <style:table-column-properties style:column-width="11.47cm"/>
    </style:style>
    <style:style style:name="b3c86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06:27:17.000</dc:date>
    <meta:generator>PHPWord</meta:generator>
    <meta:initial-creator/>
    <meta:creation-date>2026-08-23T06:27:17.000</meta:creation-date>
    <meta:keyword/>
    <meta:user-defined meta:name="Category"/>
    <meta:user-defined meta:name="Company"/>
    <meta:user-defined meta:name="Manager"/>
  </office:meta>
</office:document-meta>
</file>