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5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6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7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8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31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weight="bold" style:font-weight-asian="bold"/>
    </style:style>
    <style:style style:name="P34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weight="bold" style:font-weight-asian="bold"/>
    </style:style>
    <style:style style:name="P37" style:family="paragraph" style:parent-style-name="Normal">
      <style:paragraph-properties/>
    </style:style>
    <style:style style:name="T25" style:family="text">
      <style:text-properties style:font-name="Arial" style:font-name-complex="Arial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6" style:family="paragraph" style:parent-style-name="Normal">
      <style:paragraph-properties/>
    </style:style>
    <style:style style:name="P47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style="italic" style:font-style-asian="italic" style:font-style-complex="italic"/>
    </style:style>
    <style:style style:name="P48" style:family="paragraph" style:parent-style-name="Normal">
      <style:paragraph-properties/>
    </style:style>
    <style:style style:name="P49" style:family="paragraph" style:parent-style-name="Normal">
      <style:paragraph-properties fo:text-align="both"/>
    </style:style>
    <style:style style:name="T31" style:family="text">
      <style:text-properties style:font-name="Arial" style:font-name-complex="Arial" fo:font-style="italic" style:font-style-asian="italic" style:font-style-complex="italic"/>
    </style:style>
    <style:style style:name="P50" style:family="paragraph" style:parent-style-name="Normal">
      <style:paragraph-properties/>
    </style:style>
    <style:style style:name="P51" style:family="paragraph" style:parent-style-name="Normal">
      <style:paragraph-properties fo:text-align="center"/>
    </style:style>
    <style:style style:name="T3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52" style:family="paragraph" style:parent-style-name="Normal">
      <style:paragraph-properties/>
    </style:style>
    <style:style style:name="P53" style:family="paragraph" style:parent-style-name="Normal">
      <style:paragraph-properties fo:text-align="center"/>
    </style:style>
    <style:style style:name="T33" style:family="text">
      <style:text-properties style:font-name="Arial" style:font-name-complex="Arial" fo:font-style="italic" style:font-style-asian="italic" style:font-style-complex="italic"/>
    </style:style>
    <style:style style:name="P54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401994" style:family="table">
      <style:table-properties style:rel-width="100" table:align="center"/>
    </style:style>
    <style:style style:name="401994.0" style:family="table-column">
      <style:table-column-properties style:column-width="9.70cm"/>
    </style:style>
    <style:style style:name="401994.1" style:family="table-column">
      <style:table-column-properties style:column-width="7.94cm"/>
    </style:style>
    <style:style style:name="c32e43" style:family="table">
      <style:table-properties style:rel-width="100" table:align="center"/>
    </style:style>
    <style:style style:name="c32e43.0" style:family="table-column">
      <style:table-column-properties style:column-width="17.64cm"/>
    </style:style>
    <style:style style:name="04b3c9" style:family="table">
      <style:table-properties style:rel-width="100" table:align="center"/>
    </style:style>
    <style:style style:name="04b3c9.0" style:family="table-column">
      <style:table-column-properties style:column-width="11.47cm"/>
    </style:style>
    <style:style style:name="04b3c9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401994" table:style-name="401994">
          <table:table-column table:style-name="401994.0"/>
          <table:table-column table:style-name="401994.1"/>
          <table:table-row>
            <table:table-cell office:value-type="string">
              <text:p text:style-name="IM1"><draw:frame draw:style-name="fr1" draw:name="71dedd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c32e43" table:style-name="c32e43">
          <table:table-column table:style-name="c32e4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/1972</text:span></text:p>
        <text:p text:style-name="P3_InstBodyJustified"><text:span text:style-name="T3">Ano 1972 · Data 04/12/1972 · Status EM VIGOR</text:span></text:p>
        <text:p text:style-name="P4_InstBodyJustified"><text:span text:style-name="T4">Ementa: DISPÕE SOBRE A FIXAÇÃO DO SUBSÍDIO E VERBA DE REPRESENTAÇÃO DO PREFEITO MUNICIPAL, PARA O QUADRIÊNIO 1973/76 E DÁ OUTRAS PROVIDÊNCIAS.</text:span></text:p>
        <text:p text:style-name="P5_InstBodyJustified"><text:span text:style-name="T5">DECRETO LEGISLATIVO Nº 1, DE 4 DE DEZEMBRO DE 1972</text:span></text:p>
        <text:p text:style-name="P6_InstBodyJustified"><text:span text:style-name="T6">(DISPÕE SOBRE A FIXAÇÃO DO SUBSÍDIO E VERBA DE REPRESENTAÇÃO DO PREFEITO MUNICIPAL, PARA O QUADRIÊNIO 1973/76 E DÁ OUTRAS PROVIDÊNCIAS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com outra redação o projeto de decreto legislativo nº 1/72, que se refere ao processo nº 190 de 1972, a saber:</text:span></text:p>
        <text:p text:style-name="P14"><text:span text:style-name="T11">A CÂMARA MUNICIPAL DE VOTUPORANGA DECRETA E PROMULGA O SEGUINTE DECRETO LEGISLATIVO:</text:span></text:p>
        <text:p text:style-name="P16"><text:span text:style-name="T12">Art. 1º<text:s/></text:span><text:span text:style-name="T13">O subsídio do Prefeito Municipal para a legislatura 1973/76 será o constante deste Decreto Legislativo, com os valores fixados para cada exercício financeiro nos termos do disposto abaixo:</text:span></text:p>
        <text:p text:style-name="P19"><text:span text:style-name="T14">- 1973 - Cr$ 3.360,00;</text:span></text:p>
        <text:p text:style-name="P21"><text:span text:style-name="T15">- 1974 - Cr$ 4.000,00;</text:span></text:p>
        <text:p text:style-name="P23"><text:span text:style-name="T16">- 1975 - Cr$ 4.800,00;</text:span></text:p>
        <text:p text:style-name="P25"><text:span text:style-name="T17">- 1976 - Cr$ 5.400,00.</text:span></text:p>
        <text:p text:style-name="P27"><text:span text:style-name="T18">Art. 2º<text:s/></text:span><text:span text:style-name="T19">O valor do subsídio fixado para o exercício financeiro inicia-se em 1º de fevereiro de cada ano e encerra-se em 31 de janeiro do ano subsequente.</text:span></text:p>
        <text:p text:style-name="P30"><text:span text:style-name="T20">Art. 3º<text:s/></text:span><text:span text:style-name="T21">A verba de representação do Prefeito será de 2/3 (dois terços) do subsídio.</text:span></text:p>
        <text:p text:style-name="P33"><text:span text:style-name="T22">Art. 4º</text:span><text:span text:style-name="T23"><text:s/>Este Decreto Legislativo entrará em vigor na data de sua publicação.</text:span></text:p>
        <text:p text:style-name="P36"><text:span text:style-name="T24">Art. 5º<text:s/></text:span><text:span text:style-name="T25">Revogam-se as disposições em contrário.</text:span></text:p>
        <text:p text:style-name="P39"><text:span text:style-name="T26">Sala das Sessões, aos 04 de dezembro de 1.972.</text:span></text:p>
        <text:p text:style-name="P41"><text:span text:style-name="T27">Luiz Garcia de Haro</text:span></text:p>
        <text:p text:style-name="P43"><text:span text:style-name="T28">Presidente</text:span></text:p>
        <text:p text:style-name="P45"><text:span text:style-name="T29">Valdir Gonçalves de Lima</text:span></text:p>
        <text:p text:style-name="P47"><text:span text:style-name="T30">1º Secretário</text:span></text:p>
        <text:p text:style-name="P49"><text:span text:style-name="T31">Publicado e registrado na Secretaria da Câmara Municipal de Votuporanga, aos 4 de dezembro de 1972.</text:span></text:p>
        <text:p text:style-name="P51"><text:span text:style-name="T32">Hugo Xavier da Silva</text:span></text:p>
        <text:p text:style-name="P53"><text:span text:style-name="T33">Diretor da Secretaria</text:span></text:p>
        <text:p text:style-name="Standard"/>
        <table:table table:name="04b3c9" table:style-name="04b3c9">
          <table:table-column table:style-name="04b3c9.0"/>
          <table:table-column table:style-name="04b3c9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736</text:span></text:p>
            </table:table-cell>
            <table:table-cell office:value-type="string">
              <text:p><text:span>Gerado em 23/08/2026 06:5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401994" style:family="table">
      <style:table-properties style:rel-width="100" table:align="center"/>
    </style:style>
    <style:style style:name="401994.0" style:family="table-column">
      <style:table-column-properties style:column-width="9.70cm"/>
    </style:style>
    <style:style style:name="401994.1" style:family="table-column">
      <style:table-column-properties style:column-width="7.94cm"/>
    </style:style>
    <style:style style:name="c32e43" style:family="table">
      <style:table-properties style:rel-width="100" table:align="center"/>
    </style:style>
    <style:style style:name="c32e43.0" style:family="table-column">
      <style:table-column-properties style:column-width="17.64cm"/>
    </style:style>
    <style:style style:name="04b3c9" style:family="table">
      <style:table-properties style:rel-width="100" table:align="center"/>
    </style:style>
    <style:style style:name="04b3c9.0" style:family="table-column">
      <style:table-column-properties style:column-width="11.47cm"/>
    </style:style>
    <style:style style:name="04b3c9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09:56:13.000</dc:date>
    <meta:generator>PHPWord</meta:generator>
    <meta:initial-creator/>
    <meta:creation-date>2026-08-23T09:56:13.000</meta:creation-date>
    <meta:keyword/>
    <meta:user-defined meta:name="Category"/>
    <meta:user-defined meta:name="Company"/>
    <meta:user-defined meta:name="Manager"/>
  </office:meta>
</office:document-meta>
</file>