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e606a" style:family="table">
      <style:table-properties style:rel-width="100" table:align="center"/>
    </style:style>
    <style:style style:name="2e606a.0" style:family="table-column">
      <style:table-column-properties style:column-width="9.70cm"/>
    </style:style>
    <style:style style:name="2e606a.1" style:family="table-column">
      <style:table-column-properties style:column-width="7.94cm"/>
    </style:style>
    <style:style style:name="cb7564" style:family="table">
      <style:table-properties style:rel-width="100" table:align="center"/>
    </style:style>
    <style:style style:name="cb7564.0" style:family="table-column">
      <style:table-column-properties style:column-width="17.64cm"/>
    </style:style>
    <style:style style:name="5f5415" style:family="table">
      <style:table-properties style:rel-width="100" table:align="center"/>
    </style:style>
    <style:style style:name="5f5415.0" style:family="table-column">
      <style:table-column-properties style:column-width="11.47cm"/>
    </style:style>
    <style:style style:name="5f541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e606a" table:style-name="2e606a">
          <table:table-column table:style-name="2e606a.0"/>
          <table:table-column table:style-name="2e606a.1"/>
          <table:table-row>
            <table:table-cell office:value-type="string">
              <text:p text:style-name="IM1"><draw:frame draw:style-name="fr1" draw:name="1891a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b7564" table:style-name="cb7564">
          <table:table-column table:style-name="cb756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70</text:span></text:p>
        <text:p text:style-name="P3_InstBodyJustified"><text:span text:style-name="T3">Ano 1970 · Data 21/09/1970 · Status EM VIGOR</text:span></text:p>
        <text:p text:style-name="P4_InstBodyJustified"><text:span text:style-name="T4">Ementa: DISPÕE SOBRE CONCESSÃO DE INSÍGNIA DE SERVIÇO PÚBLICO RELEVANTE, AOS ENCARREGADOS DO VIII RECENSEAMENTO GERAL DO BRASIL, NO MUNICÍPIO DE VOTUPORANGA.</text:span></text:p>
        <text:p text:style-name="P5_InstBodyJustified"><text:span text:style-name="T5">DECRETO LEGISLATIVO Nº 1, DE 21 DE SETEMBRO DE 1970</text:span></text:p>
        <text:p text:style-name="P6_InstBodyJustified"><text:span text:style-name="T6">(DISPÕE SOBRE CONCESSÃO DE INSÍGNIA DE SERVIÇO PÚBLICO RELEVANTE, AOS ENCARREGADOS DO VIII RECENSEAMENTO GERAL DO BRASIL, NO MUNICÍPIO DE VOTUPORANG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/legislativo nº 1/70, que se refere ao processo nº 102 de 1970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Art. 1º</text:span><text:span text:style-name="T13"><text:s/>Fica concedida a insígnia de "Serviço Público Relevante" aos supervisores, auxiliares censitários, agentes recenseadores e membros da Comissão Censitária Municipal de Votuporanga, encarregados da realização do VIII Recenseamento Geral do Brasil, no município de Votuporanga.</text:span></text:p>
        <text:p text:style-name="P19"><text:span text:style-name="T14">Parágrafo único.</text:span><text:span text:style-name="T15"><text:s/>A Mesa da Câmara Municipal, designará, previamente, a data da entrega das referidas insígnias, nos termos da<text:s/></text:span><text:a xlink:type="simple" xlink:href="https://pesquisadeleis.com.br/sp/votuporanga/legislacao/38187/lei-ordinaria-968-dispoe-sobre-suplementacao-de-verba-orcamentaria">Resolução nº 9/68, de 22/4/68</text:a><text:span text:style-name="T16">.</text:span></text:p>
        <text:p text:style-name="P23"><text:span text:style-name="T17">Art. 2º</text:span><text:span text:style-name="T18"><text:s/>As despesas para a execução do presente decreto legislativo, correrão por conta de verba do orçamento do Legislativo, suplementada se necessário.</text:span></text:p>
        <text:p text:style-name="P26"><text:span text:style-name="T19">Art. 3º</text:span><text:span text:style-name="T20"><text:s/>Este decreto-legislativo entrará em vigor na data de sua publicação, revogadas as disposições em contrário.</text:span></text:p>
        <text:p text:style-name="P29"><text:span text:style-name="T21">Sala das Sessões, aos 21 de setembro de 1970.</text:span></text:p>
        <text:p text:style-name="P31"><text:span text:style-name="T22">Onofre de Paula</text:span></text:p>
        <text:p text:style-name="P33"><text:span text:style-name="T23">Presidente</text:span></text:p>
        <text:p text:style-name="P35"><text:span text:style-name="T24">Dorival Rocha</text:span></text:p>
        <text:p text:style-name="P37"><text:span text:style-name="T25">1º Secretário em exercício</text:span></text:p>
        <text:p text:style-name="P39"><text:span text:style-name="T26">Publicado e registrado na Secretaria da Câmara Municipal de Votuporanga, aos 21 de setembro de 1970.</text:span></text:p>
        <text:p text:style-name="P41"><text:span text:style-name="T27">Hugo Xavier da Silva</text:span></text:p>
        <text:p text:style-name="P43"><text:span text:style-name="T28">Diretor da Secretaria</text:span></text:p>
        <text:p text:style-name="Standard"/>
        <table:table table:name="5f5415" table:style-name="5f5415">
          <table:table-column table:style-name="5f5415.0"/>
          <table:table-column table:style-name="5f541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33</text:span></text:p>
            </table:table-cell>
            <table:table-cell office:value-type="string">
              <text:p><text:span>Gerado em 22/08/2026 21:2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e606a" style:family="table">
      <style:table-properties style:rel-width="100" table:align="center"/>
    </style:style>
    <style:style style:name="2e606a.0" style:family="table-column">
      <style:table-column-properties style:column-width="9.70cm"/>
    </style:style>
    <style:style style:name="2e606a.1" style:family="table-column">
      <style:table-column-properties style:column-width="7.94cm"/>
    </style:style>
    <style:style style:name="cb7564" style:family="table">
      <style:table-properties style:rel-width="100" table:align="center"/>
    </style:style>
    <style:style style:name="cb7564.0" style:family="table-column">
      <style:table-column-properties style:column-width="17.64cm"/>
    </style:style>
    <style:style style:name="5f5415" style:family="table">
      <style:table-properties style:rel-width="100" table:align="center"/>
    </style:style>
    <style:style style:name="5f5415.0" style:family="table-column">
      <style:table-column-properties style:column-width="11.47cm"/>
    </style:style>
    <style:style style:name="5f541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0:24:32.000</dc:date>
    <meta:generator>PHPWord</meta:generator>
    <meta:initial-creator/>
    <meta:creation-date>2026-08-23T00:24:32.000</meta:creation-date>
    <meta:keyword/>
    <meta:user-defined meta:name="Category"/>
    <meta:user-defined meta:name="Company"/>
    <meta:user-defined meta:name="Manager"/>
  </office:meta>
</office:document-meta>
</file>