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a6fee" style:family="table">
      <style:table-properties style:rel-width="100" table:align="center"/>
    </style:style>
    <style:style style:name="3a6fee.0" style:family="table-column">
      <style:table-column-properties style:column-width="9.70cm"/>
    </style:style>
    <style:style style:name="3a6fee.1" style:family="table-column">
      <style:table-column-properties style:column-width="7.94cm"/>
    </style:style>
    <style:style style:name="6ee7f9" style:family="table">
      <style:table-properties style:rel-width="100" table:align="center"/>
    </style:style>
    <style:style style:name="6ee7f9.0" style:family="table-column">
      <style:table-column-properties style:column-width="17.64cm"/>
    </style:style>
    <style:style style:name="0f5877" style:family="table">
      <style:table-properties style:rel-width="100" table:align="center"/>
    </style:style>
    <style:style style:name="0f5877.0" style:family="table-column">
      <style:table-column-properties style:column-width="11.47cm"/>
    </style:style>
    <style:style style:name="0f587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a6fee" table:style-name="3a6fee">
          <table:table-column table:style-name="3a6fee.0"/>
          <table:table-column table:style-name="3a6fee.1"/>
          <table:table-row>
            <table:table-cell office:value-type="string">
              <text:p text:style-name="IM1"><draw:frame draw:style-name="fr1" draw:name="54275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ee7f9" table:style-name="6ee7f9">
          <table:table-column table:style-name="6ee7f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3.272/2000</text:span></text:p>
        <text:p text:style-name="P3_InstBodyJustified"><text:span text:style-name="T3">Ano 2000 · Data 13/04/2000 · Status EM VIGOR</text:span></text:p>
        <text:p text:style-name="P4_InstBodyJustified"><text:span text:style-name="T4">Ementa: DISPÕE SOBRE A OBRIGATORIEDADE DA EXISTÊNCIA DE UM PSICÓLOGO NO QUADRO FUNCIONAL DAS ESCOLAS DA REDE MUNICIPAL DE ENSINO.</text:span></text:p>
        <text:p text:style-name="P5_InstBodyJustified"><text:span text:style-name="T5">LEI ORDINÁRIA Nº 3.272, DE 13 DE ABRIL DE 2000</text:span></text:p>
        <text:p text:style-name="P6_InstBodyJustified"><text:span text:style-name="T6">(DISPÕE SOBRE A OBRIGATORIEDADE DA EXISTÊNCIA DE UM PSICÓLOGO NO QUADRO FUNCIONAL DAS ESCOLAS DA REDE MUNICIPAL DE ENSINO.)</text:span></text:p>
        <text:p text:style-name="P7"><text:span text:style-name="T7">FAÇO SABER QUE A CÂMARA MUNICIPAL DE VOTUPORANGA APROVOU E EU, NOS TERMOS DO ARTIGO 53, III DA LEI ORGÂNICA DO MUNICÍPIO, SANCIONO E PROMULGO A SEGUINTE LEI:</text:span></text:p>
        <text:p text:style-name="P9"><text:span text:style-name="T8">Art. 1º</text:span><text:span text:style-name="T9"><text:s/>Fica o Poder Executivo autorizado a nomear, através de concurso público, dois psicólogos para preencher os cargos existentes no quadro de funcionários da Prefeitura Municipal, para assistir os alunos dos estabelecimentos da Rede Municipal de Ensino.<text:s/></text:span></text:p>
        <text:p text:style-name="P12"><text:span text:style-name="T10">Parágrafo único.</text:span><text:span text:style-name="T11"><text:s/>Além do acompanhamento dos alunos da Rede Municipal de Ensino, fará palestras aos mesmos, quanto aos hábitos comportamentais saudáveis.</text:span></text:p>
        <text:p text:style-name="P15"><text:span text:style-name="T12">Art. 2º</text:span><text:span text:style-name="T13"><text:s/>A critério da própria Secretária Municipal de Educação, ato este referendado pelo Secretário Municipal de Educação, poderá o Psicólogo, responder pelo atendimento de dois estabelecimentos de ensino, desde que ambos não fiquem distantes mais de 08 km.</text:span></text:p>
        <text:p text:style-name="P18"><text:span text:style-name="T14">Art. 3º</text:span><text:span text:style-name="T15"><text:s/>O Poder Executivo regulamentará por Decreto, no prazo previsto de 45 dias os objetivos desta Lei.</text:span></text:p>
        <text:p text:style-name="P21"><text:span text:style-name="T16">Art. 4º</text:span><text:span text:style-name="T17"><text:s/>As despesas com a execução desta Lei, ficarão por conta de dotações financeiras próprias, consignadas no orçamento vigente e suplementadas, se necessário, devendo as previsões futuras destinarem recursos para o fiel cumprimento.</text:span></text:p>
        <text:p text:style-name="P24"><text:span text:style-name="T18">Art. 5º</text:span><text:span text:style-name="T19"><text:s/>Esta Lei entrará em vigor na data de sua publicação.</text:span></text:p>
        <text:p text:style-name="P27"><text:span text:style-name="T20">Paço Municipal “Dr. Tancredo de Almeida Neves”, 13 de abril de 2.000.</text:span></text:p>
        <text:p text:style-name="P29"><text:span text:style-name="T21">DR. ATILIO POZZOBON NETO</text:span></text:p>
        <text:p text:style-name="P31"><text:span text:style-name="T22">Prefeito Municipal</text:span></text:p>
        <text:p text:style-name="P33"><text:span text:style-name="T23">Publicada e registrada na Divisão de Comunicação Administrativa da Prefeitura Municipal, data supra.</text:span></text:p>
        <text:p text:style-name="P35"><text:span text:style-name="T24">MARIA APARECIDA DE SOUZA MORETTI</text:span></text:p>
        <text:p text:style-name="P37"><text:span text:style-name="T25">Diretora da Divisão</text:span></text:p>
        <text:p text:style-name="P39"><text:span text:style-name="T26">Esta Lei teve origem no Projeto de Lei nº 15/00, de autoria do Vereador Antonio Barbozano de Brito.</text:span></text:p>
        <text:p text:style-name="Standard"/>
        <table:table table:name="0f5877" table:style-name="0f5877">
          <table:table-column table:style-name="0f5877.0"/>
          <table:table-column table:style-name="0f587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3274</text:span></text:p>
            </table:table-cell>
            <table:table-cell office:value-type="string">
              <text:p><text:span>Gerado em 27/08/2026 13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a6fee" style:family="table">
      <style:table-properties style:rel-width="100" table:align="center"/>
    </style:style>
    <style:style style:name="3a6fee.0" style:family="table-column">
      <style:table-column-properties style:column-width="9.70cm"/>
    </style:style>
    <style:style style:name="3a6fee.1" style:family="table-column">
      <style:table-column-properties style:column-width="7.94cm"/>
    </style:style>
    <style:style style:name="6ee7f9" style:family="table">
      <style:table-properties style:rel-width="100" table:align="center"/>
    </style:style>
    <style:style style:name="6ee7f9.0" style:family="table-column">
      <style:table-column-properties style:column-width="17.64cm"/>
    </style:style>
    <style:style style:name="0f5877" style:family="table">
      <style:table-properties style:rel-width="100" table:align="center"/>
    </style:style>
    <style:style style:name="0f5877.0" style:family="table-column">
      <style:table-column-properties style:column-width="11.47cm"/>
    </style:style>
    <style:style style:name="0f587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16:59:37.000</dc:date>
    <meta:generator>PHPWord</meta:generator>
    <meta:initial-creator/>
    <meta:creation-date>2026-08-27T16:59:37.000</meta:creation-date>
    <meta:keyword/>
    <meta:user-defined meta:name="Category"/>
    <meta:user-defined meta:name="Company"/>
    <meta:user-defined meta:name="Manager"/>
  </office:meta>
</office:document-meta>
</file>