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4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5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6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7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8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9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30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4d54f" style:family="table">
      <style:table-properties style:rel-width="100" table:align="center"/>
    </style:style>
    <style:style style:name="44d54f.0" style:family="table-column">
      <style:table-column-properties style:column-width="9.70cm"/>
    </style:style>
    <style:style style:name="44d54f.1" style:family="table-column">
      <style:table-column-properties style:column-width="7.94cm"/>
    </style:style>
    <style:style style:name="0515e9" style:family="table">
      <style:table-properties style:rel-width="100" table:align="center"/>
    </style:style>
    <style:style style:name="0515e9.0" style:family="table-column">
      <style:table-column-properties style:column-width="17.64cm"/>
    </style:style>
    <style:style style:name="19d50b" style:family="table">
      <style:table-properties style:rel-width="100" table:align="center"/>
    </style:style>
    <style:style style:name="19d50b.0" style:family="table-column">
      <style:table-column-properties style:column-width="11.47cm"/>
    </style:style>
    <style:style style:name="19d50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4d54f" table:style-name="44d54f">
          <table:table-column table:style-name="44d54f.0"/>
          <table:table-column table:style-name="44d54f.1"/>
          <table:table-row>
            <table:table-cell office:value-type="string">
              <text:p text:style-name="IM1"><draw:frame draw:style-name="fr1" draw:name="aa49c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515e9" table:style-name="0515e9">
          <table:table-column table:style-name="0515e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3.270/2000</text:span></text:p>
        <text:p text:style-name="P3_InstBodyJustified"><text:span text:style-name="T3">Ano 2000 · Data 13/04/2000 · Status EM VIGOR</text:span></text:p>
        <text:p text:style-name="P4_InstBodyJustified"><text:span text:style-name="T4">Ementa: DISPÕE SOBRE<text:s text:c="2"/>SUBSÍDIOS DOS VEREADORES DA CÂMARA MUNICIPAL PARA A LEGISLATURA 2001 A 2004 E DÁ OUTRAS PROVIDÊNCIAS.</text:span></text:p>
        <text:p text:style-name="P5_InstBodyJustified"><text:span text:style-name="T5">LEI ORDINÁRIA Nº 3.270, DE 13 DE ABRIL DE 2000</text:span></text:p>
        <text:p text:style-name="P6_InstBodyJustified"><text:span text:style-name="T6">(DISPÕE SOBRE<text:s text:c="2"/>SUBSÍDIOS DOS VEREADORES DA CÂMARA MUNICIPAL PARA A LEGISLATURA 2001 A 2004 E DÁ OUTRAS PROVIDÊNCIAS.)</text:span></text:p>
        <text:p text:style-name="P7"><text:span text:style-name="T7">FAÇO SABER QUE A CÂMARA MUNICIPAL DE VOTUPORANGA APROVOU E EU, NOS TERMOS DO ARTIGO 53, III DA LEI ORGÂNICA DO MUNICÍPIO, SANCIONO E PROMULGO A SEGUINTE LEI:</text:span></text:p>
        <text:p text:style-name="P9"><text:span text:style-name="T8">Art. 1º</text:span><text:span text:style-name="T9"><text:s/>O subsídio mensal do Vereador à Câmara Municipal será o correspondente a trinta por cento do subsídio do deputado estadual.</text:span></text:p>
        <text:p text:style-name="P12"><text:span text:style-name="T10">Art. 2º</text:span><text:span text:style-name="T11"><text:s/>O Vereador Presidente enquanto mantiver esta qualidade, perceberá o subsídio de sessenta por cento dos deputados estaduais.</text:span></text:p>
        <text:p text:style-name="P15"><text:span text:style-name="T12">Art. 3º</text:span><text:span text:style-name="T13"><text:s/>As sessões extraordinárias a serem realizadas não gerarão nenhum direito a percepção de subsídios.</text:span></text:p>
        <text:p text:style-name="P18"><text:span text:style-name="T14">Art. 4º</text:span><text:span text:style-name="T15"><text:s/>A ausência do vereador, em sessões ordinárias efetivamente realizadas, implicará num desconto de três pontos setenta e cinco por cento, por sessão, salvo motivo justo aceito pela Presidência.</text:span></text:p>
        <text:p text:style-name="P21"><text:span text:style-name="T16">Art. 5º</text:span><text:span text:style-name="T17"><text:s/>Os subsídios de que trata esta Lei poderão ser revistos, nos termos do inciso X, do artigo 37, da<text:s/></text:span><text:span text:style-name="T18">Constituição Federal</text:span><text:span text:style-name="T19">.</text:span></text:p>
        <text:p text:style-name="P26"><text:span text:style-name="T20">Art. 6º</text:span><text:span text:style-name="T21"><text:s/>As despesas decorrentes com a execução da presente Lei correrão por conta de dotação orçamentária própria, suplementada se necessária.</text:span></text:p>
        <text:p text:style-name="P29"><text:span text:style-name="T22">Art. 7º</text:span><text:span text:style-name="T23"><text:s/>Esta Lei entrará em vigor na data de sua publicação, gerando seus efeitos em 1º de janeiro de 2.001.</text:span></text:p>
        <text:p text:style-name="P32"><text:span text:style-name="T24">Paço Municipal “Dr. Tancredo de Almeida Neves”, 13 de abril de 2.000.</text:span></text:p>
        <text:p text:style-name="P34"><text:span text:style-name="T25">DR. ATILIO POZZOBON NETO</text:span></text:p>
        <text:p text:style-name="P36"><text:span text:style-name="T26">Prefeito Municipal</text:span></text:p>
        <text:p text:style-name="P38"><text:span text:style-name="T27">Publicada e registrada na Divisão de Comunicação Administrativa da Prefeitura Municipal, data supra.</text:span></text:p>
        <text:p text:style-name="P40"><text:span text:style-name="T28">MARIA APARECIDA DE SOUZA MORETTI</text:span></text:p>
        <text:p text:style-name="P42"><text:span text:style-name="T29">Diretora da Divisão</text:span></text:p>
        <text:p text:style-name="P44"><text:span text:style-name="T30">Esta Lei teve origem no Projeto de Lei nº 36/00, de autoria da Comissão de Finanças e Orçamento da Câmara Municipal.</text:span></text:p>
        <text:p text:style-name="Standard"/>
        <table:table table:name="19d50b" table:style-name="19d50b">
          <table:table-column table:style-name="19d50b.0"/>
          <table:table-column table:style-name="19d50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3272</text:span></text:p>
            </table:table-cell>
            <table:table-cell office:value-type="string">
              <text:p><text:span>Gerado em 27/08/2026 12:4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4d54f" style:family="table">
      <style:table-properties style:rel-width="100" table:align="center"/>
    </style:style>
    <style:style style:name="44d54f.0" style:family="table-column">
      <style:table-column-properties style:column-width="9.70cm"/>
    </style:style>
    <style:style style:name="44d54f.1" style:family="table-column">
      <style:table-column-properties style:column-width="7.94cm"/>
    </style:style>
    <style:style style:name="0515e9" style:family="table">
      <style:table-properties style:rel-width="100" table:align="center"/>
    </style:style>
    <style:style style:name="0515e9.0" style:family="table-column">
      <style:table-column-properties style:column-width="17.64cm"/>
    </style:style>
    <style:style style:name="19d50b" style:family="table">
      <style:table-properties style:rel-width="100" table:align="center"/>
    </style:style>
    <style:style style:name="19d50b.0" style:family="table-column">
      <style:table-column-properties style:column-width="11.47cm"/>
    </style:style>
    <style:style style:name="19d50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7T15:47:10.000</dc:date>
    <meta:generator>PHPWord</meta:generator>
    <meta:initial-creator/>
    <meta:creation-date>2026-08-27T15:47:10.000</meta:creation-date>
    <meta:keyword/>
    <meta:user-defined meta:name="Category"/>
    <meta:user-defined meta:name="Company"/>
    <meta:user-defined meta:name="Manager"/>
  </office:meta>
</office:document-meta>
</file>