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1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2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3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4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177b9" style:family="table">
      <style:table-properties style:rel-width="100" table:align="center"/>
    </style:style>
    <style:style style:name="f177b9.0" style:family="table-column">
      <style:table-column-properties style:column-width="9.70cm"/>
    </style:style>
    <style:style style:name="f177b9.1" style:family="table-column">
      <style:table-column-properties style:column-width="7.94cm"/>
    </style:style>
    <style:style style:name="e414a7" style:family="table">
      <style:table-properties style:rel-width="100" table:align="center"/>
    </style:style>
    <style:style style:name="e414a7.0" style:family="table-column">
      <style:table-column-properties style:column-width="17.64cm"/>
    </style:style>
    <style:style style:name="96066c" style:family="table">
      <style:table-properties style:rel-width="100" table:align="center"/>
    </style:style>
    <style:style style:name="96066c.0" style:family="table-column">
      <style:table-column-properties style:column-width="11.47cm"/>
    </style:style>
    <style:style style:name="96066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177b9" table:style-name="f177b9">
          <table:table-column table:style-name="f177b9.0"/>
          <table:table-column table:style-name="f177b9.1"/>
          <table:table-row>
            <table:table-cell office:value-type="string">
              <text:p text:style-name="IM1"><draw:frame draw:style-name="fr1" draw:name="0dfce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414a7" table:style-name="e414a7">
          <table:table-column table:style-name="e414a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3.268/2000</text:span></text:p>
        <text:p text:style-name="P3_InstBodyJustified"><text:span text:style-name="T3">Ano 2000 · Data 11/04/2000 · Status EM VIGOR</text:span></text:p>
        <text:p text:style-name="P4_InstBodyJustified"><text:span text:style-name="T4">Ementa: AUTORIZA O PODER EXECUTIVO A CELEBRAR CONVÊNIO COM O DEPARTAMENTO DE ESTRADAS DE RODAGEM DO ESTADO DE SÃO PAULO.</text:span></text:p>
        <text:p text:style-name="P5_InstBodyJustified"><text:span text:style-name="T5">LEI ORDINÁRIA Nº 3.268, DE 11 DE ABRIL DE 2000</text:span></text:p>
        <text:p text:style-name="P6_InstBodyJustified"><text:span text:style-name="T6">(AUTORIZA O PODER EXECUTIVO A CELEBRAR CONVÊNIO COM O DEPARTAMENTO DE ESTRADAS DE RODAGEM DO ESTADO DE SÃO PAULO.)</text:span></text:p>
        <text:p text:style-name="P7"><text:span text:style-name="T7">FAÇO SABER QUE A CÂMARA MUNICIPAL DE<text:s text:c="2"/>VOTUPORANGA APROVOU E EU, NOS TERMOS DO<text:s text:c="2"/>ARTIGO 53, III DA LEI ORGÂNICA DO MUNICÍPIO, SANCIONO E PROMULGO A SEGUINTE LEI:</text:span></text:p>
        <text:p text:style-name="P9"><text:span text:style-name="T8">Art. 1º</text:span><text:span text:style-name="T9"><text:s/>Fica o Poder Executivo autorizado a celebrar Convênio com o Departamento de Estradas de Rodagem do Estado de São Paulo (DER), objetivando a execução das obras e serviços de melhoramentos e pavimentação da Estrada Vicinal Votuporanga – Aeroporto, com 254,00m de extensão e um dispositivo.</text:span></text:p>
        <text:p text:style-name="P12"><text:span text:style-name="T10">Art. 2º</text:span><text:span text:style-name="T11"><text:s/>Fica o Poder Executivo autorizado a realizar as despesas decorrentes de sua participação na avença, a saber:</text:span></text:p>
        <text:p text:style-name="P15"><text:span text:style-name="T12">I – liberar, mediante solicitação do DER, as áreas necessárias às obras e serviços, de modo que não ocorram retardamentos na sua execução, e remover as benfeitorias existentes ao longo do trecho;</text:span></text:p>
        <text:p text:style-name="P17"><text:span text:style-name="T13">II – declarar de utilidade pública as áreas necessárias, desapropriando-as amigavelmente ou, na impossibilidade, imitindo-se liminar de posse, mediante autorização judicial, em ação própria;</text:span></text:p>
        <text:p text:style-name="P19"><text:span text:style-name="T14">III – promover a remoção de linhas aéreas e/ou subterrâneas existentes que impeçam ou dificultem a execução das obras e serviços, quando necessários;</text:span></text:p>
        <text:p text:style-name="P21"><text:span text:style-name="T15">IV – restabelecer e/ou construir as cercas divisórias, e também se for o caso, os acessos anteriormente existentes, bem como colocar as porteiras necessárias;</text:span></text:p>
        <text:p text:style-name="P23"><text:span text:style-name="T16">V – elaborar às suas expensas, os estudos ambientais necessários, obtendo as respectivas autorizações/licenças para o empreendimento, inclusive as áreas de empréstimo e/ou bota foras;</text:span></text:p>
        <text:p text:style-name="P25"><text:span text:style-name="T17">VI – liberar as áreas de empréstimos e/ou bota foras necessárias para a execução das obras e serviços;</text:span></text:p>
        <text:p text:style-name="P27"><text:span text:style-name="T18">VII – complementar os serviços de plantio de grama nas áreas necessárias à proteção de erosões;</text:span></text:p>
        <text:p text:style-name="P29"><text:span text:style-name="T19">VIII – construir passagens de gado, definidas em projeto;</text:span></text:p>
        <text:p text:style-name="P31"><text:span text:style-name="T20">IX – garantir a afixação de placas indicativas da participação do Governo do Estado de São Paulo, por meio do DER, em lugares visíveis nos locais de execução dos projetos, observada a legislação incidente;</text:span></text:p>
        <text:p text:style-name="P33"><text:span text:style-name="T21">X – receber do DER, mediante ofício, as obras e serviços objeto deste Convênio, tão logo concluídos, passando a conservar a estrada como parte da malha viária municipal, sem ônus para o DER.</text:span></text:p>
        <text:p text:style-name="P35"><text:span text:style-name="T22">Parágrafo único.</text:span><text:span text:style-name="T23"><text:s/>Na eventualidade do não recebimento pelo Município das obras e serviços, imediatamente após o término dos mesmos, o DER formalizará a referida entrega através do Cartório de Registro de Títulos e Documentos, mediante autorização do Superintendente.</text:span></text:p>
        <text:p text:style-name="P38"><text:span text:style-name="T24">Art. 3º</text:span><text:span text:style-name="T25"><text:s/>Fica o Poder Executivo autorizado, tão logo concluídos, através de ofício e mediante recibo, a receber os serviços à cargo do DER e pertinentes à estrada municipal em questão.</text:span></text:p>
        <text:p text:style-name="P41"><text:span text:style-name="T26">Art. 4º</text:span><text:span text:style-name="T27"><text:s/>As despesas a cargo da municipalidade correrão à conta de dotações constantes do orçamento vigente, suplementadas se necessário.</text:span></text:p>
        <text:p text:style-name="P44"><text:span text:style-name="T28">Art. 5º</text:span><text:span text:style-name="T29"><text:s/>Esta Lei entrará em vigor na data de sua publicação, revogadas as disposições em contrário.</text:span></text:p>
        <text:p text:style-name="P47"><text:span text:style-name="T30">Paço Municipal “Dr. Tancredo de Almeida Neves”, 11 de abril de 2.000.</text:span></text:p>
        <text:p text:style-name="P49"><text:span text:style-name="T31">DR. ATILIO POZZOBON NETO</text:span></text:p>
        <text:p text:style-name="P51"><text:span text:style-name="T32">Prefeito Municipal</text:span></text:p>
        <text:p text:style-name="P53"><text:span text:style-name="T33">Publicada e registrada na Divisão de Comunicação Administrativa da Prefeitura Municipal, data supra.</text:span></text:p>
        <text:p text:style-name="P55"><text:span text:style-name="T34">MARIA APARECIDA DE SOUZA MORETTI</text:span></text:p>
        <text:p text:style-name="P57"><text:span text:style-name="T35">Diretora da Divisão</text:span></text:p>
        <text:p text:style-name="Standard"/>
        <table:table table:name="96066c" table:style-name="96066c">
          <table:table-column table:style-name="96066c.0"/>
          <table:table-column table:style-name="96066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3270</text:span></text:p>
            </table:table-cell>
            <table:table-cell office:value-type="string">
              <text:p><text:span>Gerado em 27/08/2026 12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177b9" style:family="table">
      <style:table-properties style:rel-width="100" table:align="center"/>
    </style:style>
    <style:style style:name="f177b9.0" style:family="table-column">
      <style:table-column-properties style:column-width="9.70cm"/>
    </style:style>
    <style:style style:name="f177b9.1" style:family="table-column">
      <style:table-column-properties style:column-width="7.94cm"/>
    </style:style>
    <style:style style:name="e414a7" style:family="table">
      <style:table-properties style:rel-width="100" table:align="center"/>
    </style:style>
    <style:style style:name="e414a7.0" style:family="table-column">
      <style:table-column-properties style:column-width="17.64cm"/>
    </style:style>
    <style:style style:name="96066c" style:family="table">
      <style:table-properties style:rel-width="100" table:align="center"/>
    </style:style>
    <style:style style:name="96066c.0" style:family="table-column">
      <style:table-column-properties style:column-width="11.47cm"/>
    </style:style>
    <style:style style:name="96066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5:47:03.000</dc:date>
    <meta:generator>PHPWord</meta:generator>
    <meta:initial-creator/>
    <meta:creation-date>2026-08-27T15:47:03.000</meta:creation-date>
    <meta:keyword/>
    <meta:user-defined meta:name="Category"/>
    <meta:user-defined meta:name="Company"/>
    <meta:user-defined meta:name="Manager"/>
  </office:meta>
</office:document-meta>
</file>