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427c4" style:family="table">
      <style:table-properties style:rel-width="100" table:align="center"/>
    </style:style>
    <style:style style:name="6427c4.0" style:family="table-column">
      <style:table-column-properties style:column-width="9.70cm"/>
    </style:style>
    <style:style style:name="6427c4.1" style:family="table-column">
      <style:table-column-properties style:column-width="7.94cm"/>
    </style:style>
    <style:style style:name="590036" style:family="table">
      <style:table-properties style:rel-width="100" table:align="center"/>
    </style:style>
    <style:style style:name="590036.0" style:family="table-column">
      <style:table-column-properties style:column-width="17.64cm"/>
    </style:style>
    <style:style style:name="ed3db1" style:family="table">
      <style:table-properties style:rel-width="100" table:align="center"/>
    </style:style>
    <style:style style:name="ed3db1.0" style:family="table-column">
      <style:table-column-properties style:column-width="11.47cm"/>
    </style:style>
    <style:style style:name="ed3db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427c4" table:style-name="6427c4">
          <table:table-column table:style-name="6427c4.0"/>
          <table:table-column table:style-name="6427c4.1"/>
          <table:table-row>
            <table:table-cell office:value-type="string">
              <text:p text:style-name="IM1"><draw:frame draw:style-name="fr1" draw:name="3ba86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0036" table:style-name="590036">
          <table:table-column table:style-name="59003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5/2000</text:span></text:p>
        <text:p text:style-name="P3_InstBodyJustified"><text:span text:style-name="T3">Ano 2000 · Data 28/03/2000 · Status EM VIGOR</text:span></text:p>
        <text:p text:style-name="P4_InstBodyJustified"><text:span text:style-name="T4">Ementa: INSTITUI A SEMANA MUNICIPAL DE PREVENÇÃO E COMBATE A OSTEOPOROSE E DÁ OUTRAS PROVIDÊNCIAS.</text:span></text:p>
        <text:p text:style-name="P5_InstBodyJustified"><text:span text:style-name="T5">LEI ORDINÁRIA Nº 3.265, DE 28 DE MARÇO DE 2000</text:span></text:p>
        <text:p text:style-name="P6_InstBodyJustified"><text:span text:style-name="T6">(INSTITUI A SEMANA MUNICIPAL DE PREVENÇÃO E COMBATE A OSTEOPOROSE E DÁ OUTRAS PROVIDÊNCIAS.)</text:span></text:p>
        <text:p text:style-name="P7"><text:span text:style-name="T7">FAÇO SABER QUE A CÂMARA MUNICIPAL DE<text:s text:c="2"/>VOTUPORANGA APROVOU E EU, NOS TERMOS DO<text:s text:c="2"/>ARTIGO 53, III DA LEI ORGÂNICA DO MUNICÍPIO, SANCIONO E PROMULGO A SEGUINTE LEI:</text:span></text:p>
        <text:p text:style-name="P9"><text:span text:style-name="T8">Art. 1º</text:span><text:span text:style-name="T9"><text:s/>Fica instituída a Semana Municipal de Prevenção e Combate à Osteoporose, a ser realizada anualmente no período de 1º a 07 de abril.</text:span></text:p>
        <text:p text:style-name="P12"><text:span text:style-name="T10">Art. 2º</text:span><text:span text:style-name="T11"><text:s/>Durante a semana, o Município promoverá ampla divulgação das causas, sintomas e formas de prevenção e combate à osteoporose, mediante a realização de palestras, seminários, divulgação de material informativo e realização de toda e qualquer atividade que tem por objetivo, orientar a população, especialmente as mulheres maiores de 40 anos, sob a supervisão da Secretaria Municipal da Saúde.</text:span></text:p>
        <text:p text:style-name="P15"><text:span text:style-name="T12">Art. 3º</text:span><text:span text:style-name="T13"><text:s/>As despesas decorrentes da execução da presente Lei correrão por conta das dotações orçamentárias próprias, suplementadas se necessário.</text:span></text:p>
        <text:p text:style-name="P18"><text:span text:style-name="T14">Art. 4º</text:span><text:span text:style-name="T15"><text:s/>Esta Lei entrará em vigor na data de sua publicação.</text:span></text:p>
        <text:p text:style-name="P21"><text:span text:style-name="T16">Paço Municipal “Dr. Tancredo de Almeida Neves”, 28 de março de 2.000.<text:s/></text:span></text:p>
        <text:p text:style-name="P23"><text:span text:style-name="T17">DR. ATILIO POZZOBON NETO</text:span></text:p>
        <text:p text:style-name="P25"><text:span text:style-name="T18">Prefeito Municipal</text:span></text:p>
        <text:p text:style-name="P27"><text:span text:style-name="T19">Publicada e registrada na Divisão de Comunicação Administrativa da Prefeitura Municipal, data supra.</text:span></text:p>
        <text:p text:style-name="P29"><text:span text:style-name="T20">MARIA APARECIDA DE SOUZA MORETTI</text:span></text:p>
        <text:p text:style-name="P31"><text:span text:style-name="T21">Diretora da Divisão</text:span></text:p>
        <text:p text:style-name="P33"><text:span text:style-name="T22">Esta Lei teve origem no Projeto de Lei nº 10/00, de autoria do Vereador Alcides Pelicer.</text:span></text:p>
        <text:p text:style-name="Standard"/>
        <table:table table:name="ed3db1" table:style-name="ed3db1">
          <table:table-column table:style-name="ed3db1.0"/>
          <table:table-column table:style-name="ed3db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67</text:span></text:p>
            </table:table-cell>
            <table:table-cell office:value-type="string">
              <text:p><text:span>Gerado em 27/08/2026 1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427c4" style:family="table">
      <style:table-properties style:rel-width="100" table:align="center"/>
    </style:style>
    <style:style style:name="6427c4.0" style:family="table-column">
      <style:table-column-properties style:column-width="9.70cm"/>
    </style:style>
    <style:style style:name="6427c4.1" style:family="table-column">
      <style:table-column-properties style:column-width="7.94cm"/>
    </style:style>
    <style:style style:name="590036" style:family="table">
      <style:table-properties style:rel-width="100" table:align="center"/>
    </style:style>
    <style:style style:name="590036.0" style:family="table-column">
      <style:table-column-properties style:column-width="17.64cm"/>
    </style:style>
    <style:style style:name="ed3db1" style:family="table">
      <style:table-properties style:rel-width="100" table:align="center"/>
    </style:style>
    <style:style style:name="ed3db1.0" style:family="table-column">
      <style:table-column-properties style:column-width="11.47cm"/>
    </style:style>
    <style:style style:name="ed3db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6:59:33.000</dc:date>
    <meta:generator>PHPWord</meta:generator>
    <meta:initial-creator/>
    <meta:creation-date>2026-08-27T16:59:33.000</meta:creation-date>
    <meta:keyword/>
    <meta:user-defined meta:name="Category"/>
    <meta:user-defined meta:name="Company"/>
    <meta:user-defined meta:name="Manager"/>
  </office:meta>
</office:document-meta>
</file>