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/>
    </style:style>
    <style:style style:name="P8" style:family="paragraph" style:parent-style-name="Normal">
      <style:paragraph-properties/>
    </style:style>
    <style:style style:name="P9" style:family="paragraph" style:parent-style-name="Normal">
      <style:paragraph-properties fo:text-align="both"/>
    </style:style>
    <style:style style:name="T8" style:family="text">
      <style:text-properties style:font-name="Arial" style:font-name-complex="Arial"/>
    </style:style>
    <style:style style:name="P10" style:family="paragraph" style:parent-style-name="Normal">
      <style:paragraph-properties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T10" style:family="text">
      <style:text-properties style:font-name="Arial" style:font-name-complex="Arial"/>
    </style:style>
    <style:style style:name="P12" style:family="paragraph" style:parent-style-name="Normal">
      <style:paragraph-properties/>
    </style:style>
    <style:style style:name="T11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2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4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center"/>
    </style:style>
    <style:style style:name="T16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7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2" style:family="text">
      <style:text-properties style:font-name="Arial" style:font-name-complex="Arial"/>
    </style:style>
    <style:style style:name="P33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596001" style:family="table">
      <style:table-properties style:rel-width="100" table:align="center"/>
    </style:style>
    <style:style style:name="596001.0" style:family="table-column">
      <style:table-column-properties style:column-width="9.70cm"/>
    </style:style>
    <style:style style:name="596001.1" style:family="table-column">
      <style:table-column-properties style:column-width="7.94cm"/>
    </style:style>
    <style:style style:name="e02c3d" style:family="table">
      <style:table-properties style:rel-width="100" table:align="center"/>
    </style:style>
    <style:style style:name="e02c3d.0" style:family="table-column">
      <style:table-column-properties style:column-width="17.64cm"/>
    </style:style>
    <style:style style:name="183ec9" style:family="table">
      <style:table-properties style:rel-width="100" table:align="center"/>
    </style:style>
    <style:style style:name="183ec9.0" style:family="table-column">
      <style:table-column-properties style:column-width="11.47cm"/>
    </style:style>
    <style:style style:name="183ec9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596001" table:style-name="596001">
          <table:table-column table:style-name="596001.0"/>
          <table:table-column table:style-name="596001.1"/>
          <table:table-row>
            <table:table-cell office:value-type="string">
              <text:p text:style-name="IM1"><draw:frame draw:style-name="fr1" draw:name="365c92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e02c3d" table:style-name="e02c3d">
          <table:table-column table:style-name="e02c3d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LEI ORDINÁRIA Nº 3.262/2000</text:span></text:p>
        <text:p text:style-name="P3_InstBodyJustified"><text:span text:style-name="T3">Ano 2000 · Data 28/03/2000 · Status EM VIGOR</text:span></text:p>
        <text:p text:style-name="P4_InstBodyJustified"><text:span text:style-name="T4">Ementa: DISPÕE SOBRE DENOMINAÇÃO DE TRAVESSA.</text:span></text:p>
        <text:p text:style-name="P5_InstBodyJustified"><text:span text:style-name="T5">LEI ORDINÁRIA Nº 3.262, DE 28 DE MARÇO DE 2000</text:span></text:p>
        <text:p text:style-name="P6_InstBodyJustified"><text:span text:style-name="T6">(DISPÕE SOBRE DENOMINAÇÃO DE TRAVESSA.)</text:span></text:p>
        <text:p text:style-name="P7"><text:span text:style-name="T7">FAÇO SABER QUE A CÂMARA MUNICIPAL DE<text:s text:c="2"/>VOTUPORANGA APROVOU E EU, NOS TERMOS DO<text:s text:c="2"/>ARTIGO 53, III DA LEI ORGÂNICA DO MUNICÍPIO, SANCIONO E PROMULGO A SEGUINTE LEI:</text:span></text:p>
        <text:p text:style-name="P9"><text:span text:style-name="T8">Art. 1º</text:span><text:span text:style-name="T9"><text:s/>Passa a denominar-se<text:s/></text:span><text:span text:style-name="T10">“TRAVESSA OLINDO MORETTIN”</text:span><text:span text:style-name="T11">, a atual Travessa 6, localizada no Parque Residencial Santa Amélia, nesta cidade.</text:span></text:p>
        <text:p text:style-name="P14"><text:span text:style-name="T12">Art. 2º</text:span><text:span text:style-name="T13"><text:s/>Esta Lei entrará em vigor na data de sua publicação, gerando seus efeitos após cento e oitenta dias de sua aprovação.</text:span></text:p>
        <text:p text:style-name="P17"><text:span text:style-name="T14">Art. 3º</text:span><text:span text:style-name="T15"><text:s/>Revogam-se as disposições em contrário.</text:span></text:p>
        <text:p text:style-name="P20"><text:span text:style-name="T16">Paço Municipal “Dr. Tancredo de Almeida Neves”, 28 de março de 2.000.<text:s/></text:span></text:p>
        <text:p text:style-name="P22"><text:span text:style-name="T17">DR. ATILIO POZZOBON NETO</text:span></text:p>
        <text:p text:style-name="P24"><text:span text:style-name="T18">Prefeito Municipal</text:span></text:p>
        <text:p text:style-name="P26"><text:span text:style-name="T19">Publicada e registrada na Divisão de Comunicação Administrativa da Prefeitura Municipal, data supra.</text:span></text:p>
        <text:p text:style-name="P28"><text:span text:style-name="T20">MARIA APARECIDA DE SOUZA MORETTI</text:span></text:p>
        <text:p text:style-name="P30"><text:span text:style-name="T21">Diretora da Divisão</text:span></text:p>
        <text:p text:style-name="P32"><text:span text:style-name="T22">Esta Lei teve origem no Projeto de Lei nº 31/00, de autoria do Vereador Alcides Pelicer.</text:span></text:p>
        <text:p text:style-name="Standard"/>
        <table:table table:name="183ec9" table:style-name="183ec9">
          <table:table-column table:style-name="183ec9.0"/>
          <table:table-column table:style-name="183ec9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3264</text:span></text:p>
            </table:table-cell>
            <table:table-cell office:value-type="string">
              <text:p><text:span>Gerado em 27/08/2026 12:47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596001" style:family="table">
      <style:table-properties style:rel-width="100" table:align="center"/>
    </style:style>
    <style:style style:name="596001.0" style:family="table-column">
      <style:table-column-properties style:column-width="9.70cm"/>
    </style:style>
    <style:style style:name="596001.1" style:family="table-column">
      <style:table-column-properties style:column-width="7.94cm"/>
    </style:style>
    <style:style style:name="e02c3d" style:family="table">
      <style:table-properties style:rel-width="100" table:align="center"/>
    </style:style>
    <style:style style:name="e02c3d.0" style:family="table-column">
      <style:table-column-properties style:column-width="17.64cm"/>
    </style:style>
    <style:style style:name="183ec9" style:family="table">
      <style:table-properties style:rel-width="100" table:align="center"/>
    </style:style>
    <style:style style:name="183ec9.0" style:family="table-column">
      <style:table-column-properties style:column-width="11.47cm"/>
    </style:style>
    <style:style style:name="183ec9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7T15:47:02.000</dc:date>
    <meta:generator>PHPWord</meta:generator>
    <meta:initial-creator/>
    <meta:creation-date>2026-08-27T15:47:02.000</meta:creation-date>
    <meta:keyword/>
    <meta:user-defined meta:name="Category"/>
    <meta:user-defined meta:name="Company"/>
    <meta:user-defined meta:name="Manager"/>
  </office:meta>
</office:document-meta>
</file>