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center"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center"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center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center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center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0f86" style:family="table">
      <style:table-properties style:rel-width="100" table:align="center"/>
    </style:style>
    <style:style style:name="6c0f86.0" style:family="table-column">
      <style:table-column-properties style:column-width="9.70cm"/>
    </style:style>
    <style:style style:name="6c0f86.1" style:family="table-column">
      <style:table-column-properties style:column-width="7.94cm"/>
    </style:style>
    <style:style style:name="5cbe3d" style:family="table">
      <style:table-properties style:rel-width="100" table:align="center"/>
    </style:style>
    <style:style style:name="5cbe3d.0" style:family="table-column">
      <style:table-column-properties style:column-width="17.64cm"/>
    </style:style>
    <style:style style:name="d71c31" style:family="table">
      <style:table-properties style:rel-width="100" table:align="center"/>
    </style:style>
    <style:style style:name="d71c31.0" style:family="table-column">
      <style:table-column-properties style:column-width="11.47cm"/>
    </style:style>
    <style:style style:name="d71c3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0f86" table:style-name="6c0f86">
          <table:table-column table:style-name="6c0f86.0"/>
          <table:table-column table:style-name="6c0f86.1"/>
          <table:table-row>
            <table:table-cell office:value-type="string">
              <text:p text:style-name="IM1"><draw:frame draw:style-name="fr1" draw:name="8743f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5cbe3d" table:style-name="5cbe3d">
          <table:table-column table:style-name="5cbe3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LEI ORDINÁRIA Nº 2.750/1994</text:span></text:p>
        <text:p text:style-name="P3_InstBodyJustified"><text:span text:style-name="T3">Ano 1994 · Data 16/12/1994 · Status EM VIGOR</text:span></text:p>
        <text:p text:style-name="P4_InstBodyJustified"><text:span text:style-name="T4">Ementa: DISPÕE SOBRE DENOMINAÇÃO DE PRÓPRIO PÚBLICO.</text:span></text:p>
        <text:p text:style-name="P5_InstBodyJustified"><text:span text:style-name="T5">LEI ORDINÁRIA Nº 2.750, DE 16 DE DEZEMBRO DE 1994</text:span></text:p>
        <text:p text:style-name="P6_InstBodyJustified"><text:span text:style-name="T6">(DISPÕE SOBRE DENOMINAÇÃO DE PRÓPRIO PÚBLICO.)</text:span></text:p>
        <text:p text:style-name="P7"><text:span text:style-name="T7">FAÇO SABER QUE A CÂMARA MUNICIPAL DE VOTUPORANGA APROVOU E EU, NOS TERMOS DO ARTIGO 53, III DA LEI ORGÂNICA DO MUNICÍPIO, SANCIONO E PROMULGO A SEGUINTE LEI:</text:span></text:p>
        <text:p text:style-name="P9"><text:span text:style-name="T8">Art. 1º</text:span><text:span text:style-name="T9"><text:s/>Passa a denominar-se SISTEMA DE ABASTECIMENTO DE ÁGUA EMILIO NOGUEIRA SANCHES o atual Sistema de Abastecimento de Água do Distrito de Simonsen.</text:span></text:p>
        <text:p text:style-name="P12"><text:span text:style-name="T10">Art. 2º</text:span><text:span text:style-name="T11"><text:s/>Esta Lei entrará em vigor na data de sua publicação, revogando-se as disposições em contrário.</text:span></text:p>
        <text:p text:style-name="P15"><text:span text:style-name="T12">Paço Municipal "Dr. Tancredo de Almeida Neves", 16 de dezembro de 1994.</text:span></text:p>
        <text:p text:style-name="P17"><text:span text:style-name="T13">Pedro Stefanelli Filho</text:span></text:p>
        <text:p text:style-name="P19"><text:span text:style-name="T14">Prefeito Municipal</text:span></text:p>
        <text:p text:style-name="P21"><text:span text:style-name="T15">Publicada e Registrada na Coordenadoria de Registros, Expedientes e Comunicações da Prefeitura Municipal, data supra.</text:span></text:p>
        <text:p text:style-name="P23"><text:span text:style-name="T16">Maria Aparecida de Souza Moretti</text:span></text:p>
        <text:p text:style-name="P25"><text:span text:style-name="T17">Chefe da Coordenadoria</text:span></text:p>
        <text:p text:style-name="P27"><text:span text:style-name="T18">Esta Lei teve origem no Projeto de lei nº 97/94 , de autoria do vereador Elpides Ferreira de Jesus.</text:span></text:p>
        <text:p text:style-name="Standard"/>
        <table:table table:name="d71c31" table:style-name="d71c31">
          <table:table-column table:style-name="d71c31.0"/>
          <table:table-column table:style-name="d71c3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2752</text:span></text:p>
            </table:table-cell>
            <table:table-cell office:value-type="string">
              <text:p><text:span>Gerado em 27/08/2026 02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0f86" style:family="table">
      <style:table-properties style:rel-width="100" table:align="center"/>
    </style:style>
    <style:style style:name="6c0f86.0" style:family="table-column">
      <style:table-column-properties style:column-width="9.70cm"/>
    </style:style>
    <style:style style:name="6c0f86.1" style:family="table-column">
      <style:table-column-properties style:column-width="7.94cm"/>
    </style:style>
    <style:style style:name="5cbe3d" style:family="table">
      <style:table-properties style:rel-width="100" table:align="center"/>
    </style:style>
    <style:style style:name="5cbe3d.0" style:family="table-column">
      <style:table-column-properties style:column-width="17.64cm"/>
    </style:style>
    <style:style style:name="d71c31" style:family="table">
      <style:table-properties style:rel-width="100" table:align="center"/>
    </style:style>
    <style:style style:name="d71c31.0" style:family="table-column">
      <style:table-column-properties style:column-width="11.47cm"/>
    </style:style>
    <style:style style:name="d71c3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7T05:02:18.000</dc:date>
    <meta:generator>PHPWord</meta:generator>
    <meta:initial-creator/>
    <meta:creation-date>2026-08-27T05:02:18.000</meta:creation-date>
    <meta:keyword/>
    <meta:user-defined meta:name="Category"/>
    <meta:user-defined meta:name="Company"/>
    <meta:user-defined meta:name="Manager"/>
  </office:meta>
</office:document-meta>
</file>